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8bee601b56e6b8a51f8b7e23671d4a7.png"/>
  <manifest:file-entry manifest:media-type="image/png" manifest:full-path="Pictures/956b07cdc070eff9b382f1b91afe1cec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heck_device_i2c_address"/><text:bookmark-start text:name="__RefHeading___check_device_i2c_address_1"/><text:bookmark-start text:name="check_device_i2c_address"/>Check Device I2C Address<text:bookmark-end text:name="__RefHeading___check_device_i2c_address_1"/><text:bookmark-end text:name="check_device_i2c_address"/></text:h>
      <text:p text:style-name="Text_20_body"><text:span text:style-name="">Aug 2026</text:span>
<text:line-break/>
<text:line-break/>
<draw:frame draw:style-name="mediacenter" draw:name="0" text:anchor-type="paragraph" draw:z-index="0" svg:width="2.6458333333333cm" style:rel-width="100%" svg:height="2.5195798755187cm" style:rel-height="scale"><draw:image xlink:href="Pictures/18bee601b56e6b8a51f8b7e23671d4a7.png" xlink:type="simple" xlink:show="embed" xlink:actuate="onLoad"/></draw:frame></text:p>
      <text:p text:style-name="Horizontal_20_Line"/>
      <text:h text:style-name="Heading_20_2" text:outline-level="2"><text:bookmark-start text:name="__RefHeading___introduction_2"/><text:bookmark-start text:name="introduction"/>Introduction<text:bookmark-end text:name="__RefHeading___introduction_2"/><text:bookmark-end text:name="introduction"/></text:h>
      <text:p text:style-name="Text_20_body"><text:line-break/>
When you attach a device on the I2C bus, even though you might know it's address, it's a great idea to run a test to see if you can read it's actual address.
<text:line-break/>
<text:line-break/>
In this example, I have an LCD address on I2C bus zero, and I know it's address is 3C0 Hex, which in decimal is 60.
<text:line-break/>
<text:line-break/></text:p>
      <text:p text:style-name="Horizontal_20_Line"/>
      <text:h text:style-name="Heading_20_3" text:outline-level="3"><text:bookmark-start text:name="__RefHeading___i2c_address_check_3"/><text:bookmark-start text:name="i2c_address_check"/>I2C Address Check<text:bookmark-end text:name="__RefHeading___i2c_address_check_3"/><text:bookmark-end text:name="i2c_address_check"/></text:h>
      <text:p text:style-name="Text_20_body"><text:line-break/>
Below is the code we need to run to check for devices on the I2C.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from machine import Pin, I2C<text:line-break/> <text:line-break/>i2c = I2C(0, scl=Pin(5), sda=Pin(4), freq=200000)<text:line-break/>print("I2C addresses:", i2c.scan())</text:p>
          </table:table-cell>
        </table:table-row>
      </table:table>
      <text:p text:style-name="Text_20_body">There are a couple of considerations around this code, and they are:</text:p>
      <text:list text:style-name="List_20_1" text:continue-numbering="false">
        <text:list-item>
          <text:p text:style-name="LastListParagraph_List_20_1_Content_First"> i2c = I2C(0 - The Zero is for Bus 0</text:p>
        </text:list-item>
      </text:list>
      <text:p text:style-name="Text_20_body">The Pico has Bus 0 and Bus 1, and you should know which you used.
<text:line-break/></text:p>
      <text:list text:style-name="List_20_1" text:continue-numbering="false">
        <text:list-item>
          <text:p text:style-name="LastListParagraph_List_20_1_Content_First"> scl=Pin(5), sda=Pin(4)</text:p>
        </text:list-item>
      </text:list>
      <text:p text:style-name="Text_20_body">These are the Pico pins your device is connected to, so scl(5) is Pico Pin 7 and sda(4)  is Pico pin 6.
<text:line-break/>
<text:line-break/>
If you run the code above, you will see something similar to below:
<text:line-break/>
<text:line-break/>
<draw:frame draw:style-name="mediacenter" draw:name="1" text:anchor-type="paragraph" draw:z-index="1" svg:width="21.166666666667cm" style:rel-width="100%" svg:height="11.391474895397cm" style:rel-height="scale"><draw:image xlink:href="Pictures/956b07cdc070eff9b382f1b91afe1cec.png" xlink:type="simple" xlink:show="embed" xlink:actuate="onLoad"/></draw:frame>
<text:line-break/>
Here we can see the I2C address is listed as <text:span text:style-name="">60</text:span> and this is a Decimal address.
<text:line-break/>
<text:line-break/>
If you convert <text:span text:style-name="">60 Dec</text:span> to Hex, then you get <text:span text:style-name="">Hex 3C</text:span>, which is exactly the address the LCD is currently set to.
<text:line-break/>
<text:line-break/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39:22</meta:creation-date>
    <dc:creator>Generated</dc:creator>
    <dc:date>2026-08-19T21::39:22</dc:date>
    <dc:language>en-US</dc:language>
    <meta:editing-cycles>1</meta:editing-cycles>
    <meta:editing-duration>PT0S</meta:editing-duration>
    <dc:title>check_device_i2c_address</dc:title>
  </office:meta>
</office:document-meta>
</file>