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a7e9bbd24e62ada3c086390b48f2911a.png"/>
  <manifest:file-entry manifest:media-type="image/png" manifest:full-path="Pictures/f722cdebc62f117ecf1856c907733235.png"/>
  <manifest:file-entry manifest:media-type="image/png" manifest:full-path="Pictures/d3bf8a49748dc06a1d63bfecec3c7e0c.png"/>
  <manifest:file-entry manifest:media-type="image/png" manifest:full-path="Pictures/3a6d78b6eed091463bf1da1b1c3a64ce.png"/>
  <manifest:file-entry manifest:media-type="image/png" manifest:full-path="Pictures/551f5584131d87dfe706155930b0493d.png"/>
  <manifest:file-entry manifest:media-type="image/png" manifest:full-path="Pictures/8c45eadc6379b1b239279fe192c7730a.png"/>
  <manifest:file-entry manifest:media-type="image/png" manifest:full-path="Pictures/304281ba0d6faa505820b097a2944c5a.png"/>
  <manifest:file-entry manifest:media-type="image/png" manifest:full-path="Pictures/7808126f8c31f9e1844af4a255391e64.png"/>
  <manifest:file-entry manifest:media-type="image/png" manifest:full-path="Pictures/2c8ce3e63106e21704f851d7cdd60496.png"/>
  <manifest:file-entry manifest:media-type="image/png" manifest:full-path="Pictures/f56155f50661c6000e48f16258ac7cff.png"/>
  <manifest:file-entry manifest:media-type="image/png" manifest:full-path="Pictures/9d4e962257fa5dc24d22d3bf6f38b6cd.png"/>
  <manifest:file-entry manifest:media-type="image/png" manifest:full-path="Pictures/c03e38bf4c4945ca819a6676bab7ef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tton_controlled_led"/><text:bookmark-start text:name="__RefHeading___button_controlled_led_1"/><text:bookmark-start text:name="button_controlled_led"/>Button Controlled LED<text:bookmark-end text:name="__RefHeading___button_controlled_led_1"/><text:bookmark-end text:name="button_controlled_led"/></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
<draw:frame draw:style-name="mediacenter" draw:name="1" text:anchor-type="paragraph" draw:z-index="1" svg:width="15.875cm" svg:height="11.267069810165cm"><draw:image xlink:href="Pictures/a7e9bbd24e62ada3c086390b48f2911a.png" xlink:type="simple" xlink:show="embed" xlink:actuate="onLoad"/></draw:frame>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I did not want to lead of talking about a simulator, if you have your Pico, have installed Thonny, have some basic parts, breadboard, LEDs, switches, wires etc, and you want to build something physical, please skip this section and come back to it later.
<text:line-break/>
<text:line-break/>
However, if you have no hardware yet, but want to do some Micro Python work, then you can start here by simulating some electronics, and controlling those electronics with real Micro Python code.
<text:line-break/>
<text:line-break/>
The simulator is called WokWi, and it can be found <text:a xlink:type="simple" xlink:href="https://wokwi.com/" text:style-name="Internet_20_link" text:visited-style-name="Visited_20_Internet_20_Link">here</text:a>. WokWi emulates many devices, including Arduino, ESP32, STM32 and Raspberry Pi Pico. <text:span text:style-name="">If you want to get directly to the Pico section, then please click the link</text:span> <text:a xlink:type="simple" xlink:href="https://wokwi.com/projects/new/micropython-pi-pico" text:style-name="Internet_20_link" text:visited-style-name="Visited_20_Internet_20_Link">here</text:a>.
<text:line-break/>
<text:line-break/></text:p>
      <text:p text:style-name="Horizontal_20_Line"/>
      <text:h text:style-name="Heading_20_3" text:outline-level="3"><text:bookmark-start text:name="__RefHeading___a_simple_led_button_project_3"/><text:bookmark-start text:name="a_simple_led_button_project"/>A Simple LED Button Project<text:bookmark-end text:name="__RefHeading___a_simple_led_button_project_3"/><text:bookmark-end text:name="a_simple_led_button_project"/></text:h>
      <text:p text:style-name="Text_20_body">When you first open WokWi, you will be presented with a split page, with your code section on the left and a Raspberry Pi Pico on the right (if you used the direct link).
<text:line-break/>
<text:line-break/>
<draw:frame draw:style-name="mediacenter" draw:name="2" text:anchor-type="paragraph" draw:z-index="2" svg:width="23.8125cm" style:rel-width="100%" svg:height="15.009522031367cm" style:rel-height="scale"><draw:image xlink:href="Pictures/f722cdebc62f117ecf1856c907733235.png" xlink:type="simple" xlink:show="embed" xlink:actuate="onLoad"/></draw:frame>
<text:line-break/>
As can be seen, the Raspberry Pi Pico is already added, there is some simple code, but it does not use any hardware, so it not of any interest to us.
<text:line-break/>
<text:line-break/>
In the top middle of the page, there are three icons, the first is a play button, the second allows you to add components and the third gives some display options.
<text:line-break/>
<text:line-break/>
Click the <text:span text:style-name="">blue +</text:span> button.
<text:line-break/>
<text:line-break/>
<draw:frame draw:style-name="mediacenter" draw:name="3" text:anchor-type="paragraph" draw:z-index="3" svg:width="23.8125cm" style:rel-width="100%" svg:height="14.991738237491cm" style:rel-height="scale"><draw:image xlink:href="Pictures/d3bf8a49748dc06a1d63bfecec3c7e0c.png" xlink:type="simple" xlink:show="embed" xlink:actuate="onLoad"/></draw:frame>
<text:line-break/>
A drop down will appear where you can select from a list of components, select the LED.
<text:line-break/>
<text:line-break/>
This will place an LED on your active project page.
<text:line-break/>
<text:line-break/>
<draw:frame draw:style-name="mediacenter" draw:name="4" text:anchor-type="paragraph" draw:z-index="4" svg:width="23.8125cm" style:rel-width="100%" svg:height="15.053981516057cm" style:rel-height="scale"><draw:image xlink:href="Pictures/3a6d78b6eed091463bf1da1b1c3a64ce.png" xlink:type="simple" xlink:show="embed" xlink:actuate="onLoad"/></draw:frame>
<text:line-break/>
While the LED is selected (has a dotted line around it) you can change some parameters, if you look just below the <text:span text:style-name="">blue +</text:span> button, there is now another set of options.
<text:line-break/>
<text:line-break/>
There is a set of coloured squares, this lets you set the colour of your LED, while the colour range is quite nice, I am pretty sure you cannot buy LEDs of these colours!. The next set of icons allow you to rotate and flip the LED image, to make wiring simpler.
<text:line-break/>
<text:line-break/>
Set your LED the same as mine, with the straight leg (Cathode/negative) on the right and the dog leg (Anode/positive) on the left. You will likely have to flip/rotate the LED to get this view.
<text:line-break/>
<text:line-break/>
Next we are going to add a resistor (a current limiting resistor, so that we don't blow up the LED or damage the Pico).
<text:line-break/>
<text:line-break/>
Click the <text:span text:style-name="">blue +</text:span> button again, and select Resistor from the list.
<text:line-break/>
<text:line-break/>
<draw:frame draw:style-name="mediacenter" draw:name="5" text:anchor-type="paragraph" draw:z-index="5" svg:width="23.8125cm" style:rel-width="100%" svg:height="15.018413928305cm" style:rel-height="scale"><draw:image xlink:href="Pictures/551f5584131d87dfe706155930b0493d.png" xlink:type="simple" xlink:show="embed" xlink:actuate="onLoad"/></draw:frame>
<text:line-break/>
This will add a resistor to our project page.
<text:line-break/>
<text:line-break/>
<draw:frame draw:style-name="mediacenter" draw:name="6" text:anchor-type="paragraph" draw:z-index="6" svg:width="23.8125cm" style:rel-width="100%" svg:height="15.018413928305cm" style:rel-height="scale"><draw:image xlink:href="Pictures/8c45eadc6379b1b239279fe192c7730a.png" xlink:type="simple" xlink:show="embed" xlink:actuate="onLoad"/></draw:frame>
<text:line-break/>
While the resistor is selected, you can change its properties, just under the <text:span text:style-name="">blue +</text:span> button. Set the resistor to 330 ohms, and use the rotate symbol to get the correct orientation. The colour code on the resistor will also change to reflect the resistor value.
<text:line-break/>
<text:line-break/>
For those of you paying attention, yes, my LED has changed colour, only temporarily though :)
<text:line-break/>
<text:line-break/>
The last component we are going to add, is a push button. Click the <text:span text:style-name="">blue +</text:span> button and select Pushbutton. (There are two options, Pushbutton and Pushbutton 6mm, the 6mm button is visibly smaller).
<text:line-break/>
<text:line-break/>
<draw:frame draw:style-name="mediacenter" draw:name="7" text:anchor-type="paragraph" draw:z-index="7" svg:width="23.8125cm" style:rel-width="100%" svg:height="15.036197722181cm" style:rel-height="scale"><draw:image xlink:href="Pictures/304281ba0d6faa505820b097a2944c5a.png" xlink:type="simple" xlink:show="embed" xlink:actuate="onLoad"/></draw:frame>
<text:line-break/>
You will see a Pushbutton added to your project.
<text:line-break/>
<text:line-break/>
<draw:frame draw:style-name="mediacenter" draw:name="8" text:anchor-type="paragraph" draw:z-index="8" svg:width="23.8125cm" style:rel-width="100%" svg:height="15.488779362416cm" style:rel-height="scale"><draw:image xlink:href="Pictures/7808126f8c31f9e1844af4a255391e64.png" xlink:type="simple" xlink:show="embed" xlink:actuate="onLoad"/></draw:frame>
<text:line-break/>
While selected, the Pushbutton has some options, you can change the button colour, X-Ray shows you the button wiring (helpful to use the correct pins) there is a keyboard shortcut, so instead of mouse-clicking the button, you can press a button on your keyboard, and you can rotate the button.
<text:line-break/>
<text:line-break/>
Now we can start to wire up the project, this is very simple, you click on the leg of a component, and drag to the leg of another component or to the Raspberry Pi Pico.
<text:line-break/>
<text:line-break/>
<draw:frame draw:style-name="mediacenter" draw:name="9" text:anchor-type="paragraph" draw:z-index="9" svg:width="23.8125cm" style:rel-width="100%" svg:height="15.070864485981cm" style:rel-height="scale"><draw:image xlink:href="Pictures/2c8ce3e63106e21704f851d7cdd60496.png" xlink:type="simple" xlink:show="embed" xlink:actuate="onLoad"/></draw:frame>
<text:line-break/>
It takes a little practice to get the routing correct, but have a go, you should end up with something identical to the image below.
<text:line-break/>
<text:line-break/>
<draw:frame draw:style-name="mediacenter" draw:name="10" text:anchor-type="paragraph" draw:z-index="10" svg:width="23.8125cm" style:rel-width="100%" svg:height="15.062873412995cm" style:rel-height="scale"><draw:image xlink:href="Pictures/f56155f50661c6000e48f16258ac7cff.png" xlink:type="simple" xlink:show="embed" xlink:actuate="onLoad"/></draw:frame>
<text:line-break/>
This is the hardware part complete. What we have done, is connected the following:
<text:line-break/></text:p>
      <text:list text:style-name="List_20_1" text:continue-numbering="false">
        <text:list-item>
          <text:p text:style-name="List_20_1_Content_First"> The LED/Resistor between the Raspberry Pi Pico GP14 pin and GND. </text:p>
        </text:list-item>
        <text:list-item>
          <text:p text:style-name="List_20_1_Content_Last"> The button between GPIO 16 and GND. (GND = Ground).</text:p>
        </text:list-item>
      </text:list>
      <text:p text:style-name="Text_20_body"><text:line-break/>
<text:line-break/>
Now, we need to add the Micro Python code.
<text:line-break/></text:p>
      <table:table table:style-name="Table">
        <table:table-column table:style-name="odt_auto_style_table_column_1_1"/>
        <table:table-row>
          <table:table-cell office:value-type="string" table:style-name="tablecell">
            <text:p text:style-name="Preformatted_20_Text"><text:span text:style-name="highlight_co1"># Hardware Test</text:span><text:line-break/><text:span text:style-name="highlight_co1"># Blink and LED (GP14) slowly/quickly while a button (GP16) is not-pressed/pressed</text:span><text:line-break/> <text:line-break/><text:span text:style-name="highlight_kw1">from</text:span> machine <text:span text:style-name="highlight_kw1">import</text:span> Pin<text:s text:c="10"/><text:span text:style-name="highlight_co1"># Import Pin class to control GPIO pins</text:span><text:line-break/><text:span text:style-name="highlight_kw1">from</text:span> <text:span text:style-name="highlight_kw3">time</text:span> <text:span text:style-name="highlight_kw1">import</text:span> sleep_ms<text:s text:c="8"/><text:span text:style-name="highlight_co1"># Import millisecond sleep function</text:spa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s text:c="11"/><text:span text:style-name="highlight_co1"># Create an output pin on GPIO14 for the LED</text:span><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s text:c="2"/><text:span text:style-name="highlight_co1"># Create an input pin on GPIO16 with internal pull‑up resistor</text:span><text:line-break/> <text:line-break/><text:span text:style-name="highlight_kw1">while</text:span> <text:span text:style-name="highlight_kw2">True</text:span>:<text:s text:c="22"/><text:span text:style-name="highlight_co1"># Infinite loop</text:span><text:line-break/><text:s text:c="4"/><text:span text:style-name="highlight_kw1">if</text:span> button.<text:span text:style-name="highlight_me1">value</text:span><text:span text:style-name="highlight_br0">(</text:span><text:span text:style-name="highlight_br0">)</text:span> <text:span text:style-name="highlight_sy0">==</text:span> <text:span text:style-name="highlight_nu0">0</text:span>:<text:s text:c="6"/><text:span text:style-name="highlight_co1"># If button is pressed (input pulled LOW)</text:span><text:line-break/><text:s text:c="8"/>delay <text:span text:style-name="highlight_sy0">=</text:span> <text:span text:style-name="highlight_nu0">100</text:span><text:s text:c="14"/><text:span text:style-name="highlight_co1"># Use short delay (fast blink)</text:span><text:line-break/><text:s text:c="4"/><text:span text:style-name="highlight_kw1">else</text:span>:<text:s text:c="24"/><text:span text:style-name="highlight_co1"># Otherwise (button not pressed)</text:span><text:line-break/><text:s text:c="8"/>delay <text:span text:style-name="highlight_sy0">=</text:span> <text:span text:style-name="highlight_nu0">1000</text:span><text:s text:c="13"/><text:span text:style-name="highlight_co1"># Use long delay (slow blink)</text:span><text:line-break/> <text:line-break/><text:s text:c="4"/>led.<text:span text:style-name="highlight_me1">toggle</text:span><text:span text:style-name="highlight_br0">(</text:span><text:span text:style-name="highlight_br0">)</text:span><text:s text:c="17"/><text:span text:style-name="highlight_co1"># Flip LED state: ON → OFF or OFF → ON</text:span><text:line-break/><text:s text:c="4"/>sleep_ms<text:span text:style-name="highlight_br0">(</text:span>delay<text:span text:style-name="highlight_br0">)</text:span><text:s text:c="14"/><text:span text:style-name="highlight_co1"># Wait for the chosen delay before next toggle</text:span></text:p>
          </table:table-cell>
        </table:table-row>
      </table:table>
      <text:p text:style-name="Text_20_body">Download the above code, and paste it in to the left hand window of the WokWi page.
<text:line-break/>
<text:line-break/>
You will see the code displayed in the WokWi application.
<text:line-break/>
<text:line-break/>
<draw:frame draw:style-name="mediacenter" draw:name="11" text:anchor-type="paragraph" draw:z-index="11" svg:width="23.8125cm" style:rel-width="100%" svg:height="15.056334080717cm" style:rel-height="scale"><draw:image xlink:href="Pictures/9d4e962257fa5dc24d22d3bf6f38b6cd.png" xlink:type="simple" xlink:show="embed" xlink:actuate="onLoad"/></draw:frame>
<text:line-break/>
To start the Micro Python code, click the <text:span text:style-name="">green</text:span> play button.
<text:line-break/>
<text:line-break/>
You will see the LED start to flash slowly.
<text:line-break/>
<text:line-break/>
<draw:frame draw:style-name="mediacenter" draw:name="12" text:anchor-type="paragraph" draw:z-index="12" svg:width="23.8125cm" style:rel-width="100%" svg:height="14.573819081404cm" style:rel-height="scale"><draw:image xlink:href="Pictures/c03e38bf4c4945ca819a6676bab7efc7.png" xlink:type="simple" xlink:show="embed" xlink:actuate="onLoad"/></draw:frame>
<text:line-break/>
If you click the button with the mouse (or shortcut if you created one) then the LED will start to flash much faster.
<text:line-break/>
<text:line-break/>
Congratulations, you have created your first simulated project. You could now build a physical version of this project to do a real world test. Hopefully you can now see the value of this simulator, its great to test stuff before going to the effort of building something physical, which can be very time consuming. It's great to know if an idea you have will work, before you build it, only to find it does not :)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3:51</meta:creation-date>
    <dc:creator>Generated</dc:creator>
    <dc:date>2026-08-19T21::33:51</dc:date>
    <dc:language>en-US</dc:language>
    <meta:editing-cycles>1</meta:editing-cycles>
    <meta:editing-duration>PT0S</meta:editing-duration>
    <dc:title>button_controlled_led</dc:title>
  </office:meta>
</office:document-meta>
</file>