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ink_the_led"/><text:bookmark-start text:name="__RefHeading___blink_the_led_1"/><text:bookmark-start text:name="blink_the_led"/>Blink the LED<text:bookmark-end text:name="__RefHeading___blink_the_led_1"/><text:bookmark-end text:name="blink_the_led"/></text:h>
      <text:p text:style-name="Text_20_body"><text:span text:style-name="">Jun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We have already looked at how to flash the LED on the Pi Pico using Micro Python. So why are we talking about 'Blinking' and LED as opposed to flashing the LED?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06:43</meta:creation-date>
    <dc:creator>Generated</dc:creator>
    <dc:date>2026-08-19T21::06:43</dc:date>
    <dc:language>en-US</dc:language>
    <meta:editing-cycles>1</meta:editing-cycles>
    <meta:editing-duration>PT0S</meta:editing-duration>
    <dc:title>blink_the_led</dc:title>
  </office:meta>
</office:document-meta>
</file>