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66dd912a25847245780a80806e47e41.png"/>
  <manifest:file-entry manifest:media-type="image/png" manifest:full-path="Pictures/28ceeec27f60babb7e564426d76c697a.png"/>
  <manifest:file-entry manifest:media-type="image/png" manifest:full-path="Pictures/1818e0e4a50523bd22b51d80856c02a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ckup_tool"/><text:bookmark-start text:name="__RefHeading___backup_tool_1"/><text:bookmark-start text:name="backup_tool"/>Backup Tool<text:bookmark-end text:name="__RefHeading___backup_tool_1"/><text:bookmark-end text:name="backup_tool"/></text:h>
      <text:p text:style-name="Text_20_body"><text:line-break/>
<text:line-break/>
This is a plugin for DokuWiki which enables you to backup the most important parts of your site; this includes all of your pages, all old revisions, meta data, subscriptions, media files (your downloads), as well as your plugins and templates.
<text:line-break/>
<text:line-break/>
This is in case, for some odd reason, your host accidentally loses all your files; it's happened to me personally twice, on two different hosts since I began using DokuWiki– and backing up manually can be quite a nightmare.
<text:line-break/>
<text:line-break/></text:p>
      <text:h text:style-name="Heading_20_3" text:outline-level="3"><text:bookmark-start text:name="__RefHeading___useage_2"/><text:bookmark-start text:name="useage"/>Useage<text:bookmark-end text:name="__RefHeading___useage_2"/><text:bookmark-end text:name="useage"/></text:h>
      <text:p text:style-name="Text_20_body"><text:line-break/>
<text:line-break/>
From the Admin page, look for the <text:span text:style-name="">Additional Plugins</text:span> Section.
<text:line-break/>
<text:line-break/>
<draw:frame draw:style-name="media" draw:name="0" text:anchor-type="as-char" draw:z-index="0" svg:width="7.9375cm" style:rel-width="100%" svg:height="5.4597012917115cm" style:rel-height="scale"><draw:image xlink:href="Pictures/366dd912a25847245780a80806e47e41.png" xlink:type="simple" xlink:show="embed" xlink:actuate="onLoad"/></draw:frame>
<text:line-break/>
Select The <text:span text:style-name="">Backup Tool</text:span> Option.
<text:line-break/>
<text:line-break/>
<draw:frame draw:style-name="media" draw:name="1" text:anchor-type="as-char" draw:z-index="1" svg:width="7.9375cm" style:rel-width="100%" svg:height="8.1943770226537cm" style:rel-height="scale"><draw:image xlink:href="Pictures/28ceeec27f60babb7e564426d76c697a.png" xlink:type="simple" xlink:show="embed" xlink:actuate="onLoad"/></draw:frame>
<text:line-break/>
<text:line-break/>
Select the items to backup and click the <text:span text:style-name="">Create Backup</text:span> button.
<text:line-break/>
<text:line-break/>
<text:span text:style-name="">Warning</text:span> this may take some time, be patient.
<text:line-break/>
<text:line-break/>
When the backup is complete, you will see a window where you can download the backup.
<text:line-break/>
<text:line-break/>
<draw:frame draw:style-name="media" draw:name="2" text:anchor-type="as-char" draw:z-index="2" svg:width="7.9375cm" style:rel-width="100%" svg:height="6.4166442411195cm" style:rel-height="scale"><draw:image xlink:href="Pictures/1818e0e4a50523bd22b51d80856c02a1.png" xlink:type="simple" xlink:show="embed" xlink:actuate="onLoad"/></draw:frame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0::55:02</meta:creation-date>
    <dc:creator>Generated</dc:creator>
    <dc:date>2026-08-19T20::55:02</dc:date>
    <dc:language>en-US</dc:language>
    <meta:editing-cycles>1</meta:editing-cycles>
    <meta:editing-duration>PT0S</meta:editing-duration>
    <dc:title>backup_tool</dc:title>
  </office:meta>
</office:document-meta>
</file>