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native_folder_size_command"/><text:bookmark-start text:name="__RefHeading___alternative_folder_size_command_1"/><text:bookmark-start text:name="alternative_folder_size_command"/>Alternative Folder Size Command<text:bookmark-end text:name="__RefHeading___alternative_folder_size_command_1"/><text:bookmark-end text:name="alternative_folder_size_command"/></text:h>
      <text:p text:style-name="Text_20_body"><text:span text:style-name="">Sep 2025</text:span>
<text:line-break/>
<text:line-break/></text:p>
      <text:p text:style-name="Horizontal_20_Line"/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here are many ways to work out the size of folders, but this one that I learnt today seems to be perfect for my needs.
<text:line-break/>
<text:line-break/>
It is using the <text:span text:style-name="">du</text:span> (disk usage) command again, but with some different switch at the end.
<text:line-break/>
<text:line-break/>
You need to login as <text:span text:style-name="">root</text:span> (sudo -s) for this to work as you may end up with permission errors, depending on what folders you are searching.
<text:line-break/>
<text:line-break/></text:p>
      <text:p text:style-name="Horizontal_20_Line"/>
      <text:p text:style-name="Text_20_body">Remember, this command works from the folder you are in, so if you want to look at all folders, you need to be at the root folder (cd /).
<text:line-break/>
<text:line-break/></text:p>
      <text:p text:style-name="Preformatted_20_Text">du -h --max-depth=1<text:line-break/>2.2G<text:s text:c="4"/>./usr<text:line-break/>28M<text:s text:c="5"/>./etc<text:line-break/>4.0K<text:s text:c="4"/>./mnt<text:line-break/>4.0K<text:s text:c="4"/>./dev<text:line-break/>440K<text:s text:c="4"/>./.kube<text:line-break/>4.0K<text:s text:c="4"/>./media<text:line-break/>0<text:s text:c="7"/>./proc<text:line-break/>16K<text:s text:c="5"/>./lost+found<text:line-break/>14G<text:s text:c="5"/>./run<text:line-break/>536K<text:s text:c="4"/>./tmp<text:line-break/>12G<text:s text:c="5"/>./opt<text:line-break/>70M<text:s text:c="5"/>./boot<text:line-break/>18M<text:s text:c="5"/>./root<text:line-break/>0<text:s text:c="7"/>./sys<text:line-break/>4.0K<text:s text:c="4"/>./srv<text:line-break/>788K<text:s text:c="4"/>./home<text:line-break/>26G<text:s text:c="5"/>./var<text:line-break/>52G<text:s text:c="5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45</meta:creation-date>
    <dc:creator>Generated</dc:creator>
    <dc:date>2026-08-19T21::40:45</dc:date>
    <dc:language>en-US</dc:language>
    <meta:editing-cycles>1</meta:editing-cycles>
    <meta:editing-duration>PT0S</meta:editing-duration>
    <dc:title>alternative_folder_size_command</dc:title>
  </office:meta>
</office:document-meta>
</file>