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ding_and_removing_linux_permissions"/><text:bookmark-start text:name="__RefHeading___adding_and_removing_linux_permissions_1"/><text:bookmark-start text:name="adding_and_removing_linux_permissions"/>Adding and Removing Linux Permissions<text:bookmark-end text:name="__RefHeading___adding_and_removing_linux_permissions_1"/><text:bookmark-end text:name="adding_and_removing_linux_permissions"/></text:h>
      <text:p text:style-name="Text_20_body"><text:line-break/>
<text:line-break/>
Grant the execute permission to the group.
<text:line-break/></text:p>
      <text:p text:style-name="Preformatted_20_Text"><text:s text:c="2"/>ls -l example.py<text:line-break/><text:s text:c="2"/>-rwxr----x 1 harry users 2.7K Jan 4 07:32 frog.png<text:line-break/><text:s text:c="2"/>chmod g+x example.py<text:line-break/><text:s text:c="2"/>ls -l example.py</text:p>
      <text:p text:style-name="Text_20_body"><text:line-break/></text:p>
      <text:p text:style-name="Text_20_body">6.-rwxr-x–x 1 harry users 2.7K Jan 4 07:32 frog.png
7.user@bash:
8.user@bash: chmod u-w frog.png
9.user@bash: ls -l frog.png
10.-r-xr-x–x 1 harry users 2.7K Jan 4 07:32 frog.png
11.user@bash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8:04</meta:creation-date>
    <dc:creator>Generated</dc:creator>
    <dc:date>2026-08-19T20::58:04</dc:date>
    <dc:language>en-US</dc:language>
    <meta:editing-cycles>1</meta:editing-cycles>
    <meta:editing-duration>PT0S</meta:editing-duration>
    <dc:title>adding_and_removing_linux_permissions</dc:title>
  </office:meta>
</office:document-meta>
</file>