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00eebd105a3efb11fb65943b4a56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domain_and_user_to_mxrouting"/><text:bookmark-start text:name="__RefHeading___add_domain_and_user_to_mxrouting_1"/><text:bookmark-start text:name="add_domain_and_user_to_mxrouting"/>Add Domain and User to MXRouting<text:bookmark-end text:name="__RefHeading___add_domain_and_user_to_mxrouting_1"/><text:bookmark-end text:name="add_domain_and_user_to_mxrouting"/></text:h>
      <text:p text:style-name="Text_20_body"><text:span text:style-name="">Aug 2024</text:span>
<text:line-break/>
<text:line-break/>
<text:span text:style-name="Strong_20_Emphasis">WARNING!!! - THIS GUIDE IS NOT YET COMPLETE!!! - WARNING!!!</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is is a quick overview on how to add a Domain and User to MXRouting, while this is pretty simple, we will be able to get the information we need for creating some mail records on our Domain host, which is very important.
<text:line-break/>
<text:line-break/></text:p>
      <text:p text:style-name="Horizontal_20_Line"/>
      <text:h text:style-name="Heading_20_3" text:outline-level="3"><text:bookmark-start text:name="__RefHeading___add_domain_3"/><text:bookmark-start text:name="add_domain"/>Add Domain<text:bookmark-end text:name="__RefHeading___add_domain_3"/><text:bookmark-end text:name="add_domain"/></text:h>
      <text:p text:style-name="Text_20_body">Login to MXRouting <text:a xlink:type="simple" xlink:href="https://pixel.mxrouting.net:2222/" text:style-name="Internet_20_link" text:visited-style-name="Visited_20_Internet_20_Link">MXRouting</text:a> and go to <text:span text:style-name="">Domain Setup</text:span>.
<text:line-break/>
<text:line-break/>
<draw:frame draw:style-name="mediacenter" draw:name="0" text:anchor-type="paragraph" draw:z-index="0" svg:width="22.489583333333cm" style:rel-width="100%" svg:height="8.8176371812386cm" style:rel-height="scale"><draw:image xlink:href="Pictures/2c00eebd105a3efb11fb65943b4a56cc.png" xlink:type="simple" xlink:show="embed" xlink:actuate="onLoad"/></draw:frame>
<text:line-break/>
<text:line-break/>
Click <text:span text:style-name="">Add New</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2:05</meta:creation-date>
    <dc:creator>Generated</dc:creator>
    <dc:date>2026-08-19T22::32:05</dc:date>
    <dc:language>en-US</dc:language>
    <meta:editing-cycles>1</meta:editing-cycles>
    <meta:editing-duration>PT0S</meta:editing-duration>
    <dc:title>add_domain_and_user_to_mxrouting</dc:title>
  </office:meta>
</office:document-meta>
</file>