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b542ad2817fd180afd84551f100c6c2.jpg"/>
  <manifest:file-entry manifest:media-type="image/jpeg" manifest:full-path="Pictures/e768c74b6a45606675a387899dfdfd74.jpg"/>
  <manifest:file-entry manifest:media-type="image/jpeg" manifest:full-path="Pictures/01518fddf18df29a6558c689dbcf0da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d_a_network_interface_without_using_usb"/><text:bookmark-start text:name="__RefHeading___add_a_network_interface_without_using_usb_1"/><text:bookmark-start text:name="add_a_network_interface_without_using_usb"/>Add a Network Interface without using USB<text:bookmark-end text:name="__RefHeading___add_a_network_interface_without_using_usb_1"/><text:bookmark-end text:name="add_a_network_interface_without_using_usb"/></text:h>
      <text:p text:style-name="Text_20_body"><text:line-break/>
<text:line-break/>
The Pi Zero has the limitation of only having a single USB port. If you want to put your Pi Zero on the LAN, then you need to add a network port, this is normally done using a USB Nic.
<text:line-break/>
<text:line-break/>
I hate buying anything for the Pi Zero that costs proportionally more than the Pi Zero, and USB network adapters fall in to that category. Pay a few quid for one, and you only get a crappy unreliable Nic that is sold as USB2, but is normally an old USB 1.x and that fails all the time, believe me, I have tried a lot of them.
<text:line-break/>
<text:line-break/>
Then I came across this website <text:a xlink:type="simple" xlink:href="http://raspi.tv/2015/ethernet-on-pi-zero-how-to-put-an-ethernet-port-on-your-pi" text:style-name="Internet_20_link" text:visited-style-name="Visited_20_Internet_20_Link">http://raspi.tv/2015/ethernet-on-pi-zero-how-to-put-an-ethernet-port-on-your-pi</text:a>
<text:line-break/>
<text:line-break/>
What they have done is used a network module that runs on the SPI bus. Its a cheap unit that you can get from ebay for around £3, and while they are cheap, they are reliable, albeit a little slow, but not so slow that they are unusable. I will take reliability over speed any day.
<text:line-break/>
<text:line-break/>
Here is the unit I purchased from eBay for £2.07p<text:line-break/>
<draw:frame draw:style-name="media" draw:name="0" text:anchor-type="as-char" draw:z-index="0" svg:width="7.9375cm" style:rel-width="100%" svg:height="7.9375cm" style:rel-height="scale"><draw:image xlink:href="Pictures/2b542ad2817fd180afd84551f100c6c2.jpg" xlink:type="simple" xlink:show="embed" xlink:actuate="onLoad"/></draw:frame>
<text:line-break/>
The seller on eBay is <text:span text:style-name="">chips-fans</text:span> and while it has the same part number as the one used on raspi.tv, the pins are different, which is a bit annoying, but it wasn't to hard to work out.
<text:line-break/>
<text:line-break/></text:p>
      <text:h text:style-name="Heading_20_2" text:outline-level="2"><text:bookmark-start text:name="__RefHeading___connecting_the_nic_2"/><text:bookmark-start text:name="connecting_the_nic"/>Connecting the NIC<text:bookmark-end text:name="__RefHeading___connecting_the_nic_2"/><text:bookmark-end text:name="connecting_the_nic"/></text:h>
      <text:p text:style-name="Text_20_body"><text:line-break/>
Here are the connections I used for this board:
<text:line-break/></text:p>
      <text:p text:style-name="Preformatted_20_Text"><text:s text:c="2"/>GPIO<text:s text:c="5"/>RPi Pin<text:s text:c="4"/>Nic PNo<text:s text:c="4"/>Nic Func<text:line-break/><text:s text:c="2"/><text:line-break/><text:s text:c="2"/>n/c<text:s text:c="17"/>1<text:s text:c="10"/>CLK<text:line-break/><text:s text:c="2"/>n/c<text:s text:c="17"/>2<text:s text:c="10"/>WOL<text:line-break/><text:s text:c="2"/>GPIO10<text:s text:c="3"/>19<text:s text:c="9"/>3<text:s text:c="10"/>SI<text:line-break/><text:s text:c="2"/>GPIO08<text:s text:c="3"/>24<text:s text:c="9"/>4<text:s text:c="10"/>CS<text:line-break/><text:s text:c="2"/>3v3<text:s text:c="6"/>17<text:s text:c="9"/>5<text:s text:c="10"/>Vcc<text:line-break/><text:s text:c="2"/>GPIO25<text:s text:c="3"/>22<text:s text:c="9"/>6<text:s text:c="10"/>NT<text:line-break/><text:s text:c="2"/>GPIO09<text:s text:c="3"/>21<text:s text:c="9"/>7<text:s text:c="10"/>SO<text:line-break/><text:s text:c="2"/>GPIO11<text:s text:c="3"/>23<text:s text:c="9"/>8<text:s text:c="10"/>SCK<text:line-break/><text:s text:c="2"/>n/c<text:s text:c="17"/>9<text:s text:c="10"/>RST<text:line-break/><text:s text:c="2"/>GND<text:s text:c="6"/>20<text:s text:c="9"/>10<text:s text:c="9"/>GND</text:p>
      <text:p text:style-name="Text_20_body"><text:line-break/>
<text:line-break/></text:p>
      <text:h text:style-name="Heading_20_2" text:outline-level="2"><text:bookmark-start text:name="__RefHeading___configuration_3"/><text:bookmark-start text:name="configuration"/>Configuration<text:bookmark-end text:name="__RefHeading___configuration_3"/><text:bookmark-end text:name="configuration"/></text:h>
      <text:p text:style-name="Text_20_body"><text:line-break/>
Enable the SPI Pins:
<text:line-break/></text:p>
      <text:p text:style-name="Preformatted_20_Text"><text:s text:c="2"/>From the command line<text:line-break/><text:s text:c="2"/><text:line-break/><text:s text:c="2"/>sudo raspi-config<text:line-break/><text:s text:c="2"/><text:line-break/><text:s text:c="2"/>Advanced Options - SPI - Yes to Enable</text:p>
      <text:p text:style-name="Text_20_body"><text:line-break/>
Add the following to your /boot/config.txt
<text:line-break/></text:p>
      <text:p text:style-name="Preformatted_20_Text"><text:s text:c="2"/>dtoverlay=enc28j60</text:p>
      <text:p text:style-name="Text_20_body"><text:line-break/>
Now <text:span text:style-name="">reboot</text:span> the Pi
<text:line-break/>
<text:line-break/></text:p>
      <text:h text:style-name="Heading_20_2" text:outline-level="2"><text:bookmark-start text:name="__RefHeading___updates_4"/><text:bookmark-start text:name="updates"/>Updates<text:bookmark-end text:name="__RefHeading___updates_4"/><text:bookmark-end text:name="updates"/></text:h>
      <text:p text:style-name="Text_20_body"><text:line-break/>
<text:span text:style-name="">WARNING!!! - </text:span>I initially got kernel panics when I tested this unit, so using a standard USB nic, you need to do the following:
<text:line-break/></text:p>
      <text:p text:style-name="Preformatted_20_Text"><text:s text:c="2"/>sudo apt-get upgrade<text:line-break/><text:s text:c="2"/>sudo apt-get update<text:line-break/><text:s text:c="2"/>sudo rpi-update (this forces a kernel update)</text:p>
      <text:p text:style-name="Text_20_body"><text:line-break/>
<text:line-break/></text:p>
      <text:h text:style-name="Heading_20_2" text:outline-level="2"><text:bookmark-start text:name="__RefHeading___testing_5"/><text:bookmark-start text:name="testing"/>Testing<text:bookmark-end text:name="__RefHeading___testing_5"/><text:bookmark-end text:name="testing"/></text:h>
      <text:p text:style-name="Text_20_body"><text:line-break/>
You can use a command line version of speedtest.net if you install it…
<text:line-break/></text:p>
      <text:p text:style-name="Preformatted_20_Text"><text:s text:c="2"/>sudo apt-get install python-pip<text:line-break/><text:s text:c="2"/>sudo easy_install speedtest-cli<text:line-break/><text:s text:c="2"/><text:line-break/><text:s text:c="2"/>Run it with speedtest-cli</text:p>
      <text:p text:style-name="Text_20_body"><text:line-break/>
I am currently getting:<text:line-break/>
<text:line-break/>
<text:span text:style-name="">4Mb/s Download</text:span><text:line-break/>
<text:span text:style-name="">3Mb/s Upload</text:span><text:line-break/>
<text:line-break/>
The best part is that it is super reliable (and cheap) and we can still use the USB port for something else :)
<text:line-break/>
<text:line-break/>
<draw:frame draw:style-name="media" draw:name="1" text:anchor-type="as-char" draw:z-index="1" svg:width="10.583333333333cm" svg:height="8.5983826515811cm"><draw:image xlink:href="Pictures/e768c74b6a45606675a387899dfdfd74.jpg" xlink:type="simple" xlink:show="embed" xlink:actuate="onLoad"/></draw:frame><draw:frame draw:style-name="media" draw:name="2" text:anchor-type="as-char" draw:z-index="2" svg:width="10.583333333333cm" svg:height="5.953125cm"><draw:image xlink:href="Pictures/01518fddf18df29a6558c689dbcf0dae.jpg" xlink:type="simple" xlink:show="embed" xlink:actuate="onLoad"/></draw:frame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0::02:40</meta:creation-date>
    <dc:creator>Generated</dc:creator>
    <dc:date>2026-08-20T20::02:40</dc:date>
    <dc:language>en-US</dc:language>
    <meta:editing-cycles>1</meta:editing-cycles>
    <meta:editing-duration>PT0S</meta:editing-duration>
    <dc:title>add_a_network_interface_without_using_usb</dc:title>
  </office:meta>
</office:document-meta>
</file>