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1c2498ef89c8348f8580b091b332bc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_massive_gotchya"/><text:bookmark-start text:name="__RefHeading___a_massive_gotchya_1"/><text:bookmark-start text:name="a_massive_gotchya"/>A Massive Gotchya<text:bookmark-end text:name="__RefHeading___a_massive_gotchya_1"/><text:bookmark-end text:name="a_massive_gotchya"/></text:h>
      <text:p text:style-name="Text_20_body"><text:span text:style-name="">Mar 2017</text:span>
<text:line-break/>
<text:line-break/></text:p>
      <text:p text:style-name="Horizontal_20_Line"/>
      <text:h text:style-name="Heading_20_3" text:outline-level="3"><text:bookmark-start text:name="__RefHeading___regarding_the_40x2_lcd_2"/><text:bookmark-start text:name="regarding_the_40x2_lcd"/>Regarding the 40x2 LCD<text:bookmark-end text:name="__RefHeading___regarding_the_40x2_lcd_2"/><text:bookmark-end text:name="regarding_the_40x2_lcd"/></text:h>
      <text:p text:style-name="Text_20_body"><text:line-break/>
I used a 40×2 LCD display with a 16 pin header on one end. This project will work with almost any HD44780 or compatible display, you just need to adjust the pin outs.
<text:line-break/>
<text:line-break/>
Below is a picture of the connector, and you can see where pin 1 is written on the PCB. When I tested the LCD (before I had any PCBs made) I used jumper cables, and put the correct pin (using Pin 1 on the LCD PCB as a reference) and all worked fine. (When I say I used Pin 1 on the LCD PCB I mean the white number 1 on the board.
<text:line-break/>
<text:line-break/>
<draw:frame draw:style-name="media" draw:name="0" text:anchor-type="as-char" draw:z-index="0" svg:width="15.875cm" svg:height="8.9296875cm"><draw:image xlink:href="Pictures/81c2498ef89c8348f8580b091b332bc3.jpg" xlink:type="simple" xlink:show="embed" xlink:actuate="onLoad"/></draw:frame>
<text:line-break/>
<text:line-break/>
However, it can be clearly seen that the pin 1 reference on the PCB Header (the triangle) is not aligned to Pin 1 on the PCB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0::04:04</meta:creation-date>
    <dc:creator>Generated</dc:creator>
    <dc:date>2026-08-20T20::04:04</dc:date>
    <dc:language>en-US</dc:language>
    <meta:editing-cycles>1</meta:editing-cycles>
    <meta:editing-duration>PT0S</meta:editing-duration>
    <dc:title>a_massive_gotchya</dc:title>
  </office:meta>
</office:document-meta>
</file>