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22325662239b26821173377b161414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_4_button_gui"/><text:bookmark-start text:name="__RefHeading___a_4_button_gui_1"/><text:bookmark-start text:name="a_4_button_gui"/>A 4 Button GUI<text:bookmark-end text:name="__RefHeading___a_4_button_gui_1"/><text:bookmark-end text:name="a_4_button_gui"/></text:h>
      <text:p text:style-name="Text_20_body"><text:line-break/>
<text:line-break/>
** NOTE ** You need <text:span text:style-name="Strong_20_Emphasis">Python 3</text:span> for this project, the syntax wont work in Python 2 (but can be changed If you know the differences)
<text:line-break/>
<text:line-break/>
As a precursor to my Intervalometer Project, I need to create a control system. In a previous entry we looked at setting up a 3.2“ LCD, and this is what I will use as it is a touchscreen. My project then wont require keyboards/mice or phone apps to work.
<text:line-break/>
<text:line-break/>
This is an example of using something in Python called Tkinter, which has many funcitons for creating GUI's (forms, labels, buttons etc) and the following code will create a 4 button app where a function is executed depending on what button is pressed.
<text:line-break/>
<text:line-break/>
This GUI can be used on an LCD Touchscreen, or simply as a GUI for a project that runs in a window on the desktop.
<text:line-break/>
<text:line-break/>
<draw:frame draw:style-name="media" draw:name="0" text:anchor-type="as-char" draw:z-index="0" svg:width="7.9375cm" style:rel-width="100%" svg:height="8.6355213567839cm" style:rel-height="scale"><draw:image xlink:href="Pictures/722325662239b26821173377b1614146.jpg" xlink:type="simple" xlink:show="embed" xlink:actuate="onLoad"/></draw:frame>
<text:line-break/>
<text:line-break/>
This program does the following:</text:p>
      <text:list text:style-name="List_20_1" text:continue-numbering="false">
        <text:list-item>
          <text:p text:style-name="List_20_1_Content_First"> Creates a window (root)</text:p>
        </text:list-item>
        <text:list-item>
          <text:p text:style-name="List_20_1_Content"> Creates 2 frames to go in that window (topFrame and bottomFrame)</text:p>
        </text:list-item>
        <text:list-item>
          <text:p text:style-name="List_20_1_Content"> Creates 4 Icons</text:p>
        </text:list-item>
        <text:list-item>
          <text:p text:style-name="List_20_1_Content"> Loads an image on to each Icon</text:p>
        </text:list-item>
        <text:list-item>
          <text:p text:style-name="List_20_1_Content"> Associates each button with a function</text:p>
        </text:list-item>
        <text:list-item>
          <text:p text:style-name="List_20_1_Content"> Sets button 1 and 2 in the top frame</text:p>
        </text:list-item>
        <text:list-item>
          <text:p text:style-name="List_20_1_Content_Last"> Sets button 2 in the bottom frame</text:p>
        </text:list-item>
      </text:list>
      <text:p text:style-name="Text_20_body"><text:line-break/></text:p>
      <text:h text:style-name="Heading_20_2" text:outline-level="2"><text:bookmark-start text:name="__RefHeading___see_the_program_in_action_2"/><text:bookmark-start text:name="see_the_program_in_action"/>See the Program in Action<text:bookmark-end text:name="__RefHeading___see_the_program_in_action_2"/><text:bookmark-end text:name="see_the_program_in_action"/></text:h>
      <text:p text:style-name="Text_20_body"><text:line-break/>
<text:a xlink:type="simple" xlink:href="https://wiki.alanwalker.uk/lib/exe/fetch.php?media=4buttonguivideo.mp4" text:style-name="Internet_20_link" text:visited-style-name="Visited_20_Internet_20_Link">4buttonguivideo.mp4</text:a>
<text:a xlink:type="simple" xlink:href="https://wiki.alanwalker.uk/lib/exe/fetch.php?media=4buttonactual.mp4" text:style-name="Internet_20_link" text:visited-style-name="Visited_20_Internet_20_Link">4buttonactual.mp4</text:a>
<text:line-break/></text:p>
      <text:h text:style-name="Heading_20_2" text:outline-level="2"><text:bookmark-start text:name="__RefHeading___the_code_3"/><text:bookmark-start text:name="the_code"/>The Code<text:bookmark-end text:name="__RefHeading___the_code_3"/><text:bookmark-end text:name="the_code"/></text:h>
      <text:p text:style-name="Text_20_body"><text:line-break/>
You can download the code and icon files <text:a xlink:type="simple" xlink:href="https://wiki.alanwalker.uk/lib/exe/fetch.php?media=4buttongui.zip" text:style-name="Internet_20_link" text:visited-style-name="Visited_20_Internet_20_Link">Here</text:a></text:p>
      <text:p text:style-name="Horizontal_20_Line"/>
      <text:p text:style-name="Text_20_body"># Python 3.4.2<text:line-break/>
#<text:line-break/>
# Test programme for doing a simple 4 button GUI<text:line-break/>
#<text:line-break/>
# Alan Walker<text:line-break/>
# Aug 2016<text:line-break/>
#<text:line-break/>
#<text:line-break/>
# This programe creates a root window, then creates two frame in that root window (topFrame and bottomFrame)<text:line-break/>
# Then four buttons are created, two in the top frame, two in the bottom. An image is loaded on to each button<text:line-break/>
# Each button is assigned to a function so that something happens when the buttons are clicked.<text:line-break/>
# The buttons are positioned left and right so you have a 2×2 layout<text:line-break/>
#<text:line-break/>
# Thats it, this is just a tester for my LCD screen that I want to use for my Intervalometer.<text:line-break/>
#<text:line-break/>
#<text:line-break/>
<text:line-break/>
from tkinter import *                    #import libraries<text:line-break/>
<text:line-break/>
def btn1click():                         # define a function (you have to define it before you can call it, thats why its at the top of the programe<text:line-break/>
print(“You Pressed Button 1!”)       # function code<text:line-break/>
<text:line-break/>
def btn2click():          <text:line-break/>
print(“You Pressed Button 2!”) <text:line-break/>
<text:line-break/>
def btn3click():           <text:line-break/>
print(“You Pressed Button 3!”) <text:line-break/>
<text:line-break/>
def btn4click():             <text:line-break/>
print(“You Pressed Button 4!”) <text:line-break/>
<text:line-break/>
<text:line-break/>
root = Tk()  #This is the root window, all the frames will be in this window<text:line-break/>
<text:line-break/>
topFrame = Frame(root) #This project will have 2 frames, an upper and a lower. 2 icons in top, 2 in bottom<text:line-break/>
#without the frames, its impossible to organise the 4 icons in a 2×2 configuration<text:line-break/>
#topFrame is the frame at the top, Frame=(root) means the frame is in the root window<text:line-break/></text:p>
      <text:p text:style-name="Text_20_body">topFrame.pack()        # something.pack means show that something (or it will be hidden)<text:line-break/>
bottomFrame = Frame (root)    #the bottom frame (still in the root window)<text:line-break/>
bottomFrame.pack(side=BOTTOM) #place the bottom frame at the bottom (by default, the only other frame will be at the top)<text:line-break/>
<text:line-break/>
button1 = Button(topFrame, text=“Button 1”, fg=“red”)  #make a button called button1, put it in the top frame, <text:line-break/>
#call it button 1, make the forground colour (text) red.<text:line-break/>
button1.img = PhotoImage(file=“icons/timelapse.gif”)   #associate the image timelapse.gif with this button<text:line-break/>
button1.config(image=button1.img)                      #set the button1 image on the button<text:line-break/>
button1.config(command=btn1click)                       #set what function to execute upon button click<text:line-break/>
<text:line-break/>
button2 = Button(topFrame, text=“Button 2”, fg=“blue”)<text:line-break/>
button2.img = PhotoImage(file=“icons/tlsettings.gif”)<text:line-break/>
button2.config(image=button2.img)<text:line-break/>
button2.config(command=btn2click)<text:line-break/>
<text:line-break/>
button3 = Button(bottomFrame, text=“Button 3”, fg=“green”)<text:line-break/>
button3.img = PhotoImage(file=“icons/slidertl.gif”)<text:line-break/>
button3.config(image=button3.img)<text:line-break/>
button3.config(command=btn3click)<text:line-break/>
<text:line-break/>
button4 = Button(bottomFrame, text=“Button 4”, fg=“black”)<text:line-break/>
button4.img = PhotoImage(file=“icons/slidersettings.gif”)<text:line-break/>
button4.config(image=button4.img)<text:line-break/>
button4.config(command=btn4click) <text:line-break/>
<text:line-break/>
button1.pack(side=LEFT)    #show button1 on the left<text:line-break/>
button2.pack(side=RIGHT)   #show button2 on the right (b1 and b2 are in the top frame)<text:line-break/>
button3.pack(side=LEFT)<text:line-break/>
button4.pack(side=RIGHT)<text:line-break/>
<text:line-break/>
root.mainloop()<text:line-break/>
<text:line-break/></text:p>
      <text:p text:style-name="Horizontal_20_Line"/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0:42</meta:creation-date>
    <dc:creator>Generated</dc:creator>
    <dc:date>2026-08-19T21::40:42</dc:date>
    <dc:language>en-US</dc:language>
    <meta:editing-cycles>1</meta:editing-cycles>
    <meta:editing-duration>PT0S</meta:editing-duration>
    <dc:title>a_4_button_gui</dc:title>
  </office:meta>
</office:document-meta>
</file>