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0c0f69379483227c1b632cfe4936ccec.png"/>
  <manifest:file-entry manifest:media-type="image/png" manifest:full-path="Pictures/39a622ed9035800e796929b21e1333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12_neopixel_led_strip"/><text:bookmark-start text:name="__RefHeading___neopixel_led_strip_1"/><text:bookmark-start text:name="neopixel_led_strip"/>12 NeoPixel LED Strip<text:bookmark-end text:name="__RefHeading___neopixel_led_strip_1"/><text:bookmark-end text:name="neopixel_led_strip"/></text:h>
      <text:p text:style-name="Text_20_body"><text:span text:style-name="">Aug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draw:frame draw:style-name="mediacenter" draw:name="1" text:anchor-type="paragraph" draw:z-index="1" svg:width="7.9375cm" style:rel-width="100%" svg:height="2.4910714285714cm" style:rel-height="scale"><draw:image xlink:href="Pictures/0c0f69379483227c1b632cfe4936ccec.png" xlink:type="simple" xlink:show="embed" xlink:actuate="onLoad"/></draw:frame></text:p>
      <text:p text:style-name="Text_20_body">Strips of NeoPixels are very cool to use. You might have heard of them being referred to as Addressable RGBs (aRGB) LEDs. While neopixels look a bit like Xmas tree lights, they are in fact individually addressable, so you can turn on one, none, all or any combination of the LEDs, and they can all be differently coloured.
<text:line-break/>
<text:line-break/>
Please note. The first part of this wiki page is about the NeoPixels and the code required to run them. It seems quite long, but this is only because the code has loads of useful comments in it. It is quite simple code, and when you remove all the comments, it is also rather short.
<text:line-break/>
<text:line-break/>
After this, there is some other projects you can follow along with about the different ways you could use the NeoPixel LEDs, they all use exactly the same wiring, so trying them out is simply a case of running a new piece of code, enjoy :)
<text:line-break/>
<text:line-break/></text:p>
      <text:p text:style-name="Horizontal_20_Line"/>
      <text:h text:style-name="Heading_20_3" text:outline-level="3"><text:bookmark-start text:name="__RefHeading___the_circuit_3"/><text:bookmark-start text:name="the_circuit"/>The Circuit<text:bookmark-end text:name="__RefHeading___the_circuit_3"/><text:bookmark-end text:name="the_circuit"/></text:h>
      <text:p text:style-name="Text_20_body">The circuit for the NeoPixels is very simple. All the electronics that you need are built in to the strip, so you don't need to worry about things like current limiting resistors etc.
<text:line-break/>
<text:line-break/>
NeoPixels come in two main types that I have seen (ignoring waterproofing levels) and that is 5V and 12V. So make sure you have the correct type.
<text:line-break/>
<text:line-break/>
Please see below for setup I am using.
<text:line-break/>
<text:line-break/>
<draw:frame draw:style-name="mediacenter" draw:name="2" text:anchor-type="paragraph" draw:z-index="2" svg:width="13.229166666667cm" svg:height="10.135840264941cm"><draw:image xlink:href="Pictures/39a622ed9035800e796929b21e133347.png" xlink:type="simple" xlink:show="embed" xlink:actuate="onLoad"/></draw:frame>
<text:line-break/>
I am using a 5v strip of neopixels, so I can power everything I need from a USB connector. When we plug the USB-C connector in to this device, it will power both the Pico and the NeoPixels.
<text:line-break/>
<text:line-break/>
Please note, this will work with either the Raspberry Pi or Waveshare zero.
<text:line-break/>
<text:line-break/></text:p>
      <text:p text:style-name="Horizontal_20_Line"/>
      <text:h text:style-name="Heading_20_3" text:outline-level="3"><text:bookmark-start text:name="__RefHeading___a_quick_note_about_setting_the_led_colour_and_brightness_4"/><text:bookmark-start text:name="a_quick_note_about_setting_the_led_colour_and_brightness"/>A quick note about setting the LED Colour and Brightness<text:bookmark-end text:name="__RefHeading___a_quick_note_about_setting_the_led_colour_and_brightness_4"/><text:bookmark-end text:name="a_quick_note_about_setting_the_led_colour_and_brightness"/></text:h>
      <text:p text:style-name="Text_20_body">We set the colour of RGB LEDs by sending an RGB value to each chip LED. For example, I can send the following:
<text:line-break/>
Remember (R, G, B) (some NeoPixels have the RGB in a different order, beware!)
<text:line-break/></text:p>
      <table:table table:style-name="Table">
        <table:table-column table:style-name="odt_auto_style_table_column_1_1"/>
        <table:table-row>
          <table:table-cell office:value-type="string" table:style-name="tablecell">
            <text:p text:style-name="Preformatted_20_Text">(255, 0, 0),<text:s text:c="4"/># Red<text:line-break/>(0, 255, 0),<text:s text:c="4"/># Green<text:line-break/>(0, 0, 255),<text:s text:c="4"/># Blue<text:line-break/>(255, 255, 0),<text:s text:c="2"/># Yellow<text:line-break/>(255, 0, 255),<text:s text:c="2"/># Magenta<text:line-break/>(0, 255, 255),<text:s text:c="2"/># Cyan<text:line-break/>(255, 255, 255),# White<text:line-break/>(0, 0, 0)<text:s text:c="7"/># Off</text:p>
          </table:table-cell>
        </table:table-row>
      </table:table>
      <text:p text:style-name="Text_20_body">So the value 255 turns on the respective LED. 255, 0, 0 is Red on, Green off, Blue off. So you just see a RED coloured LED.
<text:line-break/>
<text:line-break/>
The value 255 is the brightness, so if you use lower values, say 128, 0, 0 then you get a much dimmer  Red LED. I personally use the value 8, as scorched retinas is really not my thing.
<text:line-break/>
<text:line-break/></text:p>
      <text:p text:style-name="Horizontal_20_Line"/>
      <text:h text:style-name="Heading_20_3" text:outline-level="3"><text:bookmark-start text:name="__RefHeading___micro_python_test_code_5"/><text:bookmark-start text:name="micro_python_test_code"/>Micro Python Test Code<text:bookmark-end text:name="__RefHeading___micro_python_test_code_5"/><text:bookmark-end text:name="micro_python_test_code"/></text:h>
      <text:p text:style-name="Text_20_body">Before we let our imagination run away with what we can do with NeoPixels, lets run some simple test code to ensure that everything is working as expected.
<text:line-break/>
<text:line-break/>
Here is a simple test set for the LEDs.</text:p>
      <table:table table:style-name="Table">
        <table:table-column table:style-name="odt_auto_style_table_column_2_1"/>
        <table:table-row>
          <table:table-cell office:value-type="string" table:style-name="tablecell">
            <text:p text:style-name="Preformatted_20_Text"><text:span text:style-name="highlight_co1"># WS2812 / NeoPixel Example</text:span><text:line-break/><text:span text:style-name="highlight_co1"># Raspberry Pi Pico + MicroPython</text:span><text:line-break/><text:span text:style-name="highlight_co1">#</text:span><text:line-break/><text:span text:style-name="highlight_co1"># Controls a strip of 12 LEDs connected to GP0.</text:span><text:line-break/> <text:line-break/><text:span text:style-name="highlight_kw1">from</text:span> machine <text:span text:style-name="highlight_kw1">import</text:span> Pin<text:line-break/><text:span text:style-name="highlight_kw1">import</text:span> neopixel<text:line-break/><text:span text:style-name="highlight_kw1">import</text:span> <text:span text:style-name="highlight_kw3">time</text:span><text:line-break/> <text:line-break/><text:span text:style-name="highlight_co1"># -------------------------------</text:span><text:line-break/><text:span text:style-name="highlight_co1"># Configuration</text:span><text:line-break/><text:span text:style-name="highlight_co1"># -------------------------------</text:span><text:line-break/> <text:line-break/>LED_PIN <text:span text:style-name="highlight_sy0">=</text:span> <text:span text:style-name="highlight_nu0">8</text:span><text:s text:c="10"/><text:span text:style-name="highlight_co1"># GPIO connected to DIN</text:span><text:line-break/>NUM_LEDS <text:span text:style-name="highlight_sy0">=</text:span> <text:span text:style-name="highlight_nu0">12</text:span><text:s text:c="8"/><text:span text:style-name="highlight_co1"># Number of LEDs, 0-11 is used, not 1-12</text:span><text:line-break/>LUMAR <text:span text:style-name="highlight_sy0">=</text:span> <text:span text:style-name="highlight_nu0">8</text:span><text:s text:c="12"/><text:span text:style-name="highlight_co1"># Red Brightness</text:span><text:line-break/>LUMAG <text:span text:style-name="highlight_sy0">=</text:span> <text:span text:style-name="highlight_nu0">8</text:span><text:s text:c="12"/><text:span text:style-name="highlight_co1"># Green Brightness</text:span><text:line-break/>LUMAB <text:span text:style-name="highlight_sy0">=</text:span> <text:span text:style-name="highlight_nu0">8</text:span><text:s text:c="12"/><text:span text:style-name="highlight_co1"># Blue Brightness</text:span><text:line-break/> <text:line-break/><text:span text:style-name="highlight_co1"># Create the NeoPixel object</text:span><text:line-break/>np <text:span text:style-name="highlight_sy0">=</text:span> neopixel.<text:span text:style-name="highlight_me1">NeoPixel</text:span><text:span text:style-name="highlight_br0">(</text:span>Pin<text:span text:style-name="highlight_br0">(</text:span>LED_PIN<text:span text:style-name="highlight_br0">)</text:span><text:span text:style-name="highlight_sy0">,</text:span> NUM_LEDS<text:span text:style-name="highlight_br0">)</text:span><text:line-break/><text:span text:style-name="highlight_kw1">print</text:span> <text:span text:style-name="highlight_br0">(</text:span>np<text:span text:style-name="highlight_br0">)</text:span><text:line-break/> <text:line-break/><text:span text:style-name="highlight_co1"># -------------------------------</text:span><text:line-break/><text:span text:style-name="highlight_co1"># Helper Functions</text:span><text:line-break/><text:span text:style-name="highlight_co1"># -------------------------------</text:span><text:line-break/> <text:line-break/><text:span text:style-name="highlight_kw1">def</text:span> clear<text:span text:style-name="highlight_br0">(</text:span><text:span text:style-name="highlight_br0">)</text:span>:<text:line-break/><text:s text:c="4"/><text:span text:style-name="highlight_st0">"""Turn all LEDs off."""</text:span><text:line-break/><text:s text:c="4"/><text:span text:style-name="highlight_kw1">for</text:span> i <text:span text:style-name="highlight_kw1">in</text:span> <text:span text:style-name="highlight_kw2">range</text:span><text:span text:style-name="highlight_br0">(</text:span>NUM_LEDS<text:span text:style-name="highlight_br0">)</text:span>:<text:line-break/><text:s text:c="8"/>np<text:span text:style-name="highlight_br0">[</text:span>i<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br0">)</text:span><text:line-break/><text:s text:c="4"/>np.<text:span text:style-name="highlight_me1">write</text:span><text:span text:style-name="highlight_br0">(</text:span><text:span text:style-name="highlight_br0">)</text:span><text:line-break/> <text:line-break/><text:span text:style-name="highlight_kw1">def</text:span> fill<text:span text:style-name="highlight_br0">(</text:span>color<text:span text:style-name="highlight_br0">)</text:span>:<text:line-break/><text:s text:c="4"/><text:span text:style-name="highlight_st0">"""Set every LED to the same colour."""</text:span><text:line-break/><text:s text:c="4"/><text:span text:style-name="highlight_kw1">for</text:span> i <text:span text:style-name="highlight_kw1">in</text:span> <text:span text:style-name="highlight_kw2">range</text:span><text:span text:style-name="highlight_br0">(</text:span>NUM_LEDS<text:span text:style-name="highlight_br0">)</text:span>:<text:line-break/><text:s text:c="8"/>np<text:span text:style-name="highlight_br0">[</text:span>i<text:span text:style-name="highlight_br0">]</text:span> <text:span text:style-name="highlight_sy0">=</text:span> color<text:line-break/><text:s text:c="4"/>np.<text:span text:style-name="highlight_me1">write</text:span><text:span text:style-name="highlight_br0">(</text:span><text:span text:style-name="highlight_br0">)</text:span><text:line-break/> <text:line-break/><text:span text:style-name="highlight_co1"># -------------------------------</text:span><text:line-break/><text:span text:style-name="highlight_co1"># Main Program</text:span><text:line-break/><text:span text:style-name="highlight_co1"># -------------------------------</text:span><text:line-break/> <text:line-break/><text:span text:style-name="highlight_kw1">while</text:span> <text:span text:style-name="highlight_kw2">True</text:span>:<text:line-break/> <text:line-break/><text:s text:c="4"/><text:span text:style-name="highlight_kw1">print</text:span> <text:span text:style-name="highlight_br0">(</text:span><text:span text:style-name="highlight_st0">"Set every LED to Red"</text:span><text:span text:style-name="highlight_br0">)</text:span><text:line-break/><text:s text:c="4"/><text:span text:style-name="highlight_co1"># Red</text:span><text:line-break/><text:s text:c="4"/>fill<text:span text:style-name="highlight_br0">(</text:span><text:span text:style-name="highlight_br0">(</text:span>LUMAR<text:span text:style-name="highlight_sy0">,</text:span> <text:span text:style-name="highlight_nu0">0</text:span><text:span text:style-name="highlight_sy0">,</text:span> <text:span text:style-name="highlight_nu0">0</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Set every LED to Green"</text:span><text:span text:style-name="highlight_br0">)</text:span><text:line-break/><text:s text:c="4"/><text:span text:style-name="highlight_co1"># Green</text:span><text:line-break/><text:s text:c="4"/>fill<text:span text:style-name="highlight_br0">(</text:span><text:span text:style-name="highlight_br0">(</text:span><text:span text:style-name="highlight_nu0">0</text:span><text:span text:style-name="highlight_sy0">,</text:span> LUMAG<text:span text:style-name="highlight_sy0">,</text:span> <text:span text:style-name="highlight_nu0">0</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Set every LED to Blue"</text:span><text:span text:style-name="highlight_br0">)</text:span><text:line-break/><text:s text:c="4"/><text:span text:style-name="highlight_co1"># Blue</text:span><text:line-break/><text:s text:c="4"/>fill<text:span text:style-name="highlight_br0">(</text:span><text:span text:style-name="highlight_br0">(</text:span><text:span text:style-name="highlight_nu0">0</text:span><text:span text:style-name="highlight_sy0">,</text:span> <text:span text:style-name="highlight_nu0">0</text:span><text:span text:style-name="highlight_sy0">,</text:span> LUMAB<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Set every LED to White"</text:span><text:span text:style-name="highlight_br0">)</text:span><text:line-break/><text:s text:c="4"/><text:span text:style-name="highlight_co1"># White</text:span><text:line-break/><text:s text:c="4"/>fill<text:span text:style-name="highlight_br0">(</text:span><text:span text:style-name="highlight_br0">(</text:span>LUMAR<text:span text:style-name="highlight_sy0">,</text:span> LUMAG<text:span text:style-name="highlight_sy0">,</text:span> LUMAB<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Clear all LEDs"</text:span><text:span text:style-name="highlight_br0">)</text:span><text:line-break/><text:s text:c="4"/><text:span text:style-name="highlight_co1"># Off</text:span><text:line-break/><text:s text:c="4"/>clear<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p>
          </table:table-cell>
        </table:table-row>
      </table:table>
      <text:p text:style-name="Text_20_body">What the code above does, is to turn off all LEDs, then set all LEDs to Red, Green, Blue then repeat the sequence. Lets break down the code to see what each section does.
<text:line-break/>
<text:line-break/>
This first part</text:p>
      <table:table table:style-name="Table">
        <table:table-column table:style-name="odt_auto_style_table_column_3_1"/>
        <table:table-row>
          <table:table-cell office:value-type="string" table:style-name="tablecell">
            <text:p text:style-name="Preformatted_20_Text"><text:span text:style-name="highlight_co1"># Controls a strip of 12 LEDs connected to GP0.</text:span><text:line-break/> <text:line-break/><text:span text:style-name="highlight_co1">#This imports the Pin class, which lets you control the Raspberry Pi Pico’s GPIO pins.</text:span><text:line-break/><text:span text:style-name="highlight_co1">#You need this because NeoPixels require a digital output pin (like GP0) to send data.</text:span><text:line-break/><text:span text:style-name="highlight_kw1">from</text:span> machine <text:span text:style-name="highlight_kw1">import</text:span> Pin<text:line-break/> <text:line-break/><text:span text:style-name="highlight_co1">#This loads the NeoPixel driver library.</text:span><text:line-break/><text:span text:style-name="highlight_co1">#It gives you the NeoPixel class with methods like:</text:span><text:line-break/> <text:line-break/><text:span text:style-name="highlight_co1">#np[i] = (r, g, b) — set one LED</text:span><text:line-break/><text:span text:style-name="highlight_co1">#np.fill((r, g, b)) — set all LEDs</text:span><text:line-break/><text:span text:style-name="highlight_co1">#np.write() — send the data to the strip</text:span><text:line-break/> <text:line-break/><text:span text:style-name="highlight_co1">#Without this import, you can’t talk to the LEDs.</text:span><text:line-break/><text:span text:style-name="highlight_kw1">import</text:span> neopixel<text:line-break/> <text:line-break/><text:span text:style-name="highlight_co1">#This gives you access to timing functions like time.sleep(). </text:span><text:line-break/><text:span text:style-name="highlight_co1">#This allows us to keep the LEDs on or off for a set time.</text:span><text:line-break/><text:span text:style-name="highlight_kw1">import</text:span> <text:span text:style-name="highlight_kw3">time</text:span></text:p>
          </table:table-cell>
        </table:table-row>
      </table:table>
      <text:p text:style-name="Text_20_body">So the first block of code sets up the Pico hardware.
<text:line-break/>
<text:line-break/>
Next we can set some variables.</text:p>
      <table:table table:style-name="Table">
        <table:table-column table:style-name="odt_auto_style_table_column_4_1"/>
        <table:table-row>
          <table:table-cell office:value-type="string" table:style-name="tablecell">
            <text:p text:style-name="Preformatted_20_Text">LED_PIN <text:span text:style-name="highlight_sy0">=</text:span> <text:span text:style-name="highlight_nu0">8</text:span><text:s text:c="10"/><text:span text:style-name="highlight_co1"># GPIO connected to DIN. This is the GPIO Pin that you are using on your Pico.</text:span><text:line-break/>NUM_LEDS <text:span text:style-name="highlight_sy0">=</text:span> <text:span text:style-name="highlight_nu0">12</text:span><text:s text:c="8"/><text:span text:style-name="highlight_co1"># Number of LEDs, 0-11 is used, not 1-12. Set this to the number of LEDs on your strip/ring.</text:span><text:line-break/> <text:line-break/><text:span text:style-name="highlight_co1">#<text:s text:c="2"/>each time you write to an LED, you can use a fixed set of values, say (255,0,0) for red, however,</text:span><text:line-break/><text:span text:style-name="highlight_co1">#<text:s text:c="2"/>if you want to change the brightness at any time, you have to edit every value in your code. So by using a</text:span><text:line-break/><text:span text:style-name="highlight_co1">#<text:s text:c="2"/>variable here, we can # set the brightness once and it is used every time we write to the LEDs (LUMAR, 0, 0)</text:span><text:line-break/><text:span text:style-name="highlight_co1">#<text:s text:c="2"/>for example</text:span><text:line-break/>LUMAR <text:span text:style-name="highlight_sy0">=</text:span> <text:span text:style-name="highlight_nu0">8</text:span><text:line-break/>LUMAG <text:span text:style-name="highlight_sy0">=</text:span> <text:span text:style-name="highlight_nu0">8</text:span><text:line-break/>LUMAB <text:span text:style-name="highlight_sy0">=</text:span> <text:span text:style-name="highlight_nu0">8</text:span></text:p>
          </table:table-cell>
        </table:table-row>
      </table:table>
      <text:p text:style-name="Text_20_body">We have set our variable values.
<text:line-break/>
<text:line-break/>
Next, we are defining a couple of functions.</text:p>
      <table:table table:style-name="Table">
        <table:table-column table:style-name="odt_auto_style_table_column_5_1"/>
        <table:table-row>
          <table:table-cell office:value-type="string" table:style-name="tablecell">
            <text:p text:style-name="Preformatted_20_Text"><text:span text:style-name="highlight_co1"># In your code, def clear(): means you are defining a function named clear.</text:span><text:line-break/><text:span text:style-name="highlight_co1"># We have to call the function for it to work. By having the function outside of our main code</text:span><text:line-break/><text:span text:style-name="highlight_co1"># we can call this function from anywhere in our program.</text:span><text:line-break/><text:span text:style-name="highlight_kw1">def</text:span> clear<text:span text:style-name="highlight_br0">(</text:span><text:span text:style-name="highlight_br0">)</text:span>:<text:line-break/><text:s text:c="4"/><text:span text:style-name="highlight_st0">"""Turn all LEDs off."""</text:span><text:line-break/><text:s text:c="4"/><text:span text:style-name="highlight_kw1">for</text:span> i <text:span text:style-name="highlight_kw1">in</text:span> <text:span text:style-name="highlight_kw2">range</text:span><text:span text:style-name="highlight_br0">(</text:span>NUM_LEDS<text:span text:style-name="highlight_br0">)</text:span>:<text:s text:c="4"/><text:span text:style-name="highlight_co1">#At the start of the code, a variable NUM_LEDS = 12 tells the code we have 12 LEDs</text:span><text:line-break/><text:s text:c="8"/>np<text:span text:style-name="highlight_br0">[</text:span>i<text:span text:style-name="highlight_br0">]</text:span> <text:span text:style-name="highlight_sy0">=</text:span> <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br0">)</text:span><text:s text:c="8"/><text:span text:style-name="highlight_co1">#np (neopixel) [i] the current value of i (from 0 to 11) for NUM_LEDS = 12 </text:span><text:line-break/><text:s text:c="8"/><text:span text:style-name="highlight_kw1">print</text:span> <text:span text:style-name="highlight_br0">(</text:span>i<text:span text:style-name="highlight_br0">)</text:span><text:s text:c="16"/><text:span text:style-name="highlight_co1">#prints current value of i to Thonny output.</text:span><text:line-break/><text:s text:c="4"/>np.<text:span text:style-name="highlight_me1">write</text:span><text:span text:style-name="highlight_br0">(</text:span><text:span text:style-name="highlight_br0">)</text:span><text:s text:c="19"/><text:span text:style-name="highlight_co1">#writes (0, 0, 0) to currently selected aRGB (defined by current value of i)</text:span><text:line-break/> <text:line-break/><text:span text:style-name="highlight_co1"># fill is a function to set the LED colour.</text:span><text:line-break/><text:span text:style-name="highlight_co1"># color is a built in python variable that holds an RGB value.</text:span><text:line-break/><text:span text:style-name="highlight_co1"># when you call the fill function (fill(color)) you have to set the value of color.</text:span><text:line-break/><text:span text:style-name="highlight_co1"># Ex: fill((255, 0, 0)) will set all LEDs red. 'fill' sets all LEDs, not just selected LEDs.</text:span><text:line-break/><text:span text:style-name="highlight_kw1">def</text:span> fill<text:span text:style-name="highlight_br0">(</text:span>color<text:span text:style-name="highlight_br0">)</text:span>:<text:line-break/><text:s text:c="4"/><text:span text:style-name="highlight_st0">"""Set every LED to the same colour."""</text:span><text:line-break/><text:s text:c="4"/><text:span text:style-name="highlight_kw1">for</text:span> i <text:span text:style-name="highlight_kw1">in</text:span> <text:span text:style-name="highlight_kw2">range</text:span><text:span text:style-name="highlight_br0">(</text:span>NUM_LEDS<text:span text:style-name="highlight_br0">)</text:span>:<text:line-break/><text:s text:c="8"/>np<text:span text:style-name="highlight_br0">[</text:span>i<text:span text:style-name="highlight_br0">]</text:span> <text:span text:style-name="highlight_sy0">=</text:span> color<text:line-break/><text:s text:c="4"/>np.<text:span text:style-name="highlight_me1">write</text:span><text:span text:style-name="highlight_br0">(</text:span><text:span text:style-name="highlight_br0">)</text:span></text:p>
          </table:table-cell>
        </table:table-row>
      </table:table>
      <text:p text:style-name="Text_20_body">So above we have created two functions, one to clear() (turn off) the LEDs and one to set the LED Color fill(color). These are both called from our main body of code.
<text:line-break/>
<text:line-break/>
Now for the main code body, this is actually the simplest part, because all we are doing here is calling the code we have already written.</text:p>
      <table:table table:style-name="Table">
        <table:table-column table:style-name="odt_auto_style_table_column_6_1"/>
        <table:table-row>
          <table:table-cell office:value-type="string" table:style-name="tablecell">
            <text:p text:style-name="Preformatted_20_Text"><text:span text:style-name="highlight_co1"># -------------------------------</text:span><text:line-break/><text:span text:style-name="highlight_co1"># Main Program</text:span><text:line-break/><text:span text:style-name="highlight_co1"># -------------------------------</text:span><text:line-break/> <text:line-break/><text:span text:style-name="highlight_kw1">while</text:span> <text:span text:style-name="highlight_kw2">True</text:span>:<text:s text:c="4"/><text:span text:style-name="highlight_co1"># run this loop for ever.</text:span><text:line-break/> <text:line-break/><text:s text:c="4"/><text:span text:style-name="highlight_kw1">print</text:span> <text:span text:style-name="highlight_br0">(</text:span><text:span text:style-name="highlight_st0">"Set every LED to Red"</text:span><text:span text:style-name="highlight_br0">)</text:span><text:s text:c="4"/><text:span text:style-name="highlight_co1"># this is just a comment</text:span><text:line-break/><text:s text:c="4"/><text:span text:style-name="highlight_co1"># Red<text:s text:c="29"/># as is this</text:span><text:line-break/><text:s text:c="4"/>fill<text:span text:style-name="highlight_br0">(</text:span><text:span text:style-name="highlight_br0">(</text:span>LUMAR<text:span text:style-name="highlight_sy0">,</text:span> <text:span text:style-name="highlight_nu0">0</text:span><text:span text:style-name="highlight_sy0">,</text:span> <text:span text:style-name="highlight_nu0">0</text:span><text:span text:style-name="highlight_br0">)</text:span><text:span text:style-name="highlight_br0">)</text:span><text:s text:c="15"/><text:span text:style-name="highlight_co1"># fill (LUMAR, 0, 0) calls the fill function we defined above and sets the </text:span><text:line-break/><text:s text:c="38"/><text:span text:style-name="highlight_co1"># data value passed to the color variable to LUMAR (which we defined as a </text:span><text:line-break/><text:s text:c="38"/><text:span text:style-name="highlight_co1"># value of 8 at the start of this code so color now = (8, 0 ,0) as these</text:span><text:line-break/><text:s text:c="38"/><text:span text:style-name="highlight_co1"># LEDs are R, G, B this means set LEDs to all red, no green, no blue.</text:span><text:line-break/> <text:line-break/><text:s text:c="4"/><text:span text:style-name="highlight_kw3">time</text:span>.<text:span text:style-name="highlight_me1">sleep</text:span><text:span text:style-name="highlight_br0">(</text:span><text:span text:style-name="highlight_nu0">1</text:span><text:span text:style-name="highlight_br0">)</text:span><text:s text:c="21"/><text:span text:style-name="highlight_co1"># Wait for 1 second.</text:span><text:line-break/> <text:line-break/><text:span text:style-name="highlight_co1">#<text:s text:c="3"/>Now we will repeat what we did for Red (255, 0, 0) for Green (0, 255, 0), Blue (0, 0, 255), </text:span><text:line-break/><text:span text:style-name="highlight_co1">#<text:s text:c="3"/>White (255, 255, 255) then Off (0, 0, 0).</text:span><text:line-break/> <text:line-break/><text:s text:c="4"/><text:span text:style-name="highlight_kw1">print</text:span> <text:span text:style-name="highlight_br0">(</text:span><text:span text:style-name="highlight_st0">"Set every LED to Green"</text:span><text:span text:style-name="highlight_br0">)</text:span><text:line-break/><text:s text:c="4"/><text:span text:style-name="highlight_co1"># Green</text:span><text:line-break/><text:s text:c="4"/>fill<text:span text:style-name="highlight_br0">(</text:span><text:span text:style-name="highlight_br0">(</text:span><text:span text:style-name="highlight_nu0">0</text:span><text:span text:style-name="highlight_sy0">,</text:span> LUMAG<text:span text:style-name="highlight_sy0">,</text:span> <text:span text:style-name="highlight_nu0">0</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Set every LED to Blue"</text:span><text:span text:style-name="highlight_br0">)</text:span><text:line-break/><text:s text:c="4"/><text:span text:style-name="highlight_co1"># Blue</text:span><text:line-break/><text:s text:c="4"/>fill<text:span text:style-name="highlight_br0">(</text:span><text:span text:style-name="highlight_br0">(</text:span><text:span text:style-name="highlight_nu0">0</text:span><text:span text:style-name="highlight_sy0">,</text:span> <text:span text:style-name="highlight_nu0">0</text:span><text:span text:style-name="highlight_sy0">,</text:span> LUMAB<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Set every LED to White"</text:span><text:span text:style-name="highlight_br0">)</text:span><text:line-break/><text:s text:c="4"/><text:span text:style-name="highlight_co1"># White</text:span><text:line-break/><text:s text:c="4"/>fill<text:span text:style-name="highlight_br0">(</text:span><text:span text:style-name="highlight_br0">(</text:span>LUMAR<text:span text:style-name="highlight_sy0">,</text:span> LUMAG<text:span text:style-name="highlight_sy0">,</text:span> LUMAB<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kw1">print</text:span> <text:span text:style-name="highlight_br0">(</text:span><text:span text:style-name="highlight_st0">"Clear all LEDs"</text:span><text:span text:style-name="highlight_br0">)</text:span><text:line-break/><text:s text:c="4"/><text:span text:style-name="highlight_co1"># Off</text:span><text:line-break/><text:s text:c="4"/>clear<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0.5</text:span><text:span text:style-name="highlight_br0">)</text:span></text:p>
          </table:table-cell>
        </table:table-row>
      </table:table>
      <text:p text:style-name="Text_20_body">Using this knowledge, we can have some fun working with these LED strips, check out below for some ideas.
<text:line-break/>
<text:line-break/></text:p>
      <text:p text:style-name="Horizontal_20_Line"/>
      <text:h text:style-name="Heading_20_3" text:outline-level="3"><text:bookmark-start text:name="__RefHeading___using_neopixel_strip_for_traffic_lights_6"/><text:bookmark-start text:name="using_neopixel_strip_for_traffic_lights"/>Using NeoPixel Strip for Traffic Lights<text:bookmark-end text:name="__RefHeading___using_neopixel_strip_for_traffic_lights_6"/><text:bookmark-end text:name="using_neopixel_strip_for_traffic_lights"/></text:h>
      <text:p text:style-name="Text_20_body">So this is a great idea for several reasons.
<text:line-break/></text:p>
      <text:list text:style-name="List_20_1" text:continue-numbering="false">
        <text:list-item>
          <text:p text:style-name="List_20_1_Content_First"> Less components, no Transistors or resistors (9 components saved).</text:p>
        </text:list-item>
        <text:list-item>
          <text:p text:style-name="List_20_1_Content"> Less wiring, just 3 wires, 5v, data, 0v.</text:p>
        </text:list-item>
        <text:list-item>
          <text:p text:style-name="List_20_1_Content"> Simpler control of LED Colour and Brighness.</text:p>
        </text:list-item>
        <text:list-item>
          <text:p text:style-name="List_20_1_Content_Last"> Can double up LEDs to get an even better light output</text:p>
        </text:list-item>
      </text:list>
      <text:p text:style-name="Text_20_body">So there are some clear reasons to use a NeoPixel strip over discrete components. The code is very similar, and just as easy to understand. If you are using the same connection as above, then use this code below. The only thing you might have to change is the <text:span text:style-name="">LED_PIN</text:span> example as you might not be using the same Pico GPIO pin as the example.
<text:line-break/></text:p>
      <table:table table:style-name="Table">
        <table:table-column table:style-name="odt_auto_style_table_column_7_1"/>
        <table:table-row>
          <table:table-cell office:value-type="string" table:style-name="tablecell">
            <text:p text:style-name="Preformatted_20_Text"><text:span text:style-name="highlight_kw1">from</text:span> machine <text:span text:style-name="highlight_kw1">import</text:span> Pin<text:line-break/><text:span text:style-name="highlight_kw1">import</text:span> <text:span text:style-name="highlight_kw3">time</text:span><text:line-break/><text:span text:style-name="highlight_kw1">import</text:span> neopixel<text:line-break/> <text:line-break/>LED_PIN <text:span text:style-name="highlight_sy0">=</text:span> <text:span text:style-name="highlight_nu0">8</text:span><text:line-break/>NUM_LEDS <text:span text:style-name="highlight_sy0">=</text:span> <text:span text:style-name="highlight_nu0">12</text:span><text:line-break/> <text:line-break/>np <text:span text:style-name="highlight_sy0">=</text:span> neopixel.<text:span text:style-name="highlight_me1">NeoPixel</text:span><text:span text:style-name="highlight_br0">(</text:span>Pin<text:span text:style-name="highlight_br0">(</text:span>LED_PIN<text:span text:style-name="highlight_br0">)</text:span><text:span text:style-name="highlight_sy0">,</text:span> NUM_LEDS<text:span text:style-name="highlight_br0">)</text:span><text:line-break/> <text:line-break/><text:span text:style-name="highlight_co1"># --- Helper functions -------------------------------------------------</text:span><text:line-break/> <text:line-break/><text:span text:style-name="highlight_kw1">def</text:span> clear<text:span text:style-name="highlight_br0">(</text:span><text:span text:style-name="highlight_br0">)</text:span>:<text:line-break/><text:s text:c="4"/><text:span text:style-name="highlight_st0">"""Turn off all LEDs."""</text:span><text:line-break/><text:s text:c="4"/>np.<text:span text:style-name="highlight_me1">fill</text:span><text:span text:style-name="highlight_br0">(</text:span><text:span text:style-name="highlight_br0">(</text:span><text:span text:style-name="highlight_nu0">0</text:span><text:span text:style-name="highlight_sy0">,</text:span> <text:span text:style-name="highlight_nu0">0</text:span><text:span text:style-name="highlight_sy0">,</text:span> <text:span text:style-name="highlight_nu0">0</text:span><text:span text:style-name="highlight_br0">)</text:span><text:span text:style-name="highlight_br0">)</text:span><text:line-break/><text:s text:c="4"/>np.<text:span text:style-name="highlight_me1">write</text:span><text:span text:style-name="highlight_br0">(</text:span><text:span text:style-name="highlight_br0">)</text:span><text:line-break/> <text:line-break/><text:span text:style-name="highlight_kw1">def</text:span> set_pixels<text:span text:style-name="highlight_br0">(</text:span>indices<text:span text:style-name="highlight_sy0">,</text:span> color<text:span text:style-name="highlight_br0">)</text:span>:<text:line-break/><text:s text:c="4"/><text:span text:style-name="highlight_st0">"""Set multiple LEDs to the same colour."""</text:span><text:line-break/><text:s text:c="4"/><text:span text:style-name="highlight_kw1">for</text:span> i <text:span text:style-name="highlight_kw1">in</text:span> indices:<text:line-break/><text:s text:c="8"/>np<text:span text:style-name="highlight_br0">[</text:span>i<text:span text:style-name="highlight_br0">]</text:span> <text:span text:style-name="highlight_sy0">=</text:span> color<text:line-break/><text:s text:c="4"/>np.<text:span text:style-name="highlight_me1">write</text:span><text:span text:style-name="highlight_br0">(</text:span><text:span text:style-name="highlight_br0">)</text:span><text:line-break/> <text:line-break/><text:span text:style-name="highlight_co1"># --- Traffic light colours --------------------------------------------</text:span><text:line-break/> <text:line-break/>RED<text:s text:c="5"/><text:span text:style-name="highlight_sy0">=</text:span> <text:span text:style-name="highlight_br0">(</text:span><text:span text:style-name="highlight_nu0">255</text:span><text:span text:style-name="highlight_sy0">,</text:span> <text:span text:style-name="highlight_nu0">0</text:span><text:span text:style-name="highlight_sy0">,</text:span> <text:span text:style-name="highlight_nu0">0</text:span><text:span text:style-name="highlight_br0">)</text:span><text:line-break/>AMBER<text:s text:c="3"/><text:span text:style-name="highlight_sy0">=</text:span> <text:span text:style-name="highlight_br0">(</text:span><text:span text:style-name="highlight_nu0">100</text:span><text:span text:style-name="highlight_sy0">,</text:span> <text:span text:style-name="highlight_nu0">25</text:span><text:span text:style-name="highlight_sy0">,</text:span> <text:span text:style-name="highlight_nu0">0</text:span><text:span text:style-name="highlight_br0">)</text:span><text:line-break/>GREEN<text:s text:c="3"/><text:span text:style-name="highlight_sy0">=</text:span> <text:span text:style-name="highlight_br0">(</text:span><text:span text:style-name="highlight_nu0">0</text:span><text:span text:style-name="highlight_sy0">,</text:span> <text:span text:style-name="highlight_nu0">255</text:span><text:span text:style-name="highlight_sy0">,</text:span> <text:span text:style-name="highlight_nu0">0</text:span><text:span text:style-name="highlight_br0">)</text:span><text:line-break/> <text:line-break/><text:span text:style-name="highlight_co1"># --- Main loop ---------------------------------------------------------</text:span><text:line-break/> <text:line-break/><text:span text:style-name="highlight_kw1">while</text:span> <text:span text:style-name="highlight_kw2">True</text:span>:<text:line-break/><text:s text:c="4"/><text:span text:style-name="highlight_co1"># Red</text:span><text:line-break/><text:s text:c="4"/>clear<text:span text:style-name="highlight_br0">(</text:span><text:span text:style-name="highlight_br0">)</text:span><text:line-break/><text:s text:c="4"/>set_pixels<text:span text:style-name="highlight_br0">(</text:span><text:span text:style-name="highlight_br0">[</text:span><text:span text:style-name="highlight_nu0">0</text:span><text:span text:style-name="highlight_sy0">,</text:span> <text:span text:style-name="highlight_nu0">1</text:span><text:span text:style-name="highlight_br0">]</text:span><text:span text:style-name="highlight_sy0">,</text:span> RED<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set_pixels<text:span text:style-name="highlight_br0">(</text:span><text:span text:style-name="highlight_br0">[</text:span><text:span text:style-name="highlight_nu0">4</text:span><text:span text:style-name="highlight_sy0">,</text:span> <text:span text:style-name="highlight_nu0">5</text:span><text:span text:style-name="highlight_br0">]</text:span><text:span text:style-name="highlight_sy0">,</text:span> AMBER<text:span text:style-name="highlight_br0">)</text:span><text:line-break/><text:s text:c="4"/><text:span text:style-name="highlight_kw3">time</text:span>.<text:span text:style-name="highlight_me1">sleep</text:span><text:span text:style-name="highlight_br0">(</text:span><text:span text:style-name="highlight_nu0">2</text:span><text:span text:style-name="highlight_br0">)</text:span><text:line-break/> <text:line-break/><text:s text:c="4"/><text:span text:style-name="highlight_co1"># Green</text:span><text:line-break/><text:s text:c="4"/>clear<text:span text:style-name="highlight_br0">(</text:span><text:span text:style-name="highlight_br0">)</text:span><text:line-break/><text:s text:c="4"/>set_pixels<text:span text:style-name="highlight_br0">(</text:span><text:span text:style-name="highlight_br0">[</text:span><text:span text:style-name="highlight_nu0">8</text:span><text:span text:style-name="highlight_sy0">,</text:span> <text:span text:style-name="highlight_nu0">9</text:span><text:span text:style-name="highlight_br0">]</text:span><text:span text:style-name="highlight_sy0">,</text:span> GREE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Amber</text:span><text:line-break/><text:s text:c="4"/>clear<text:span text:style-name="highlight_br0">(</text:span><text:span text:style-name="highlight_br0">)</text:span><text:line-break/><text:s text:c="4"/>set_pixels<text:span text:style-name="highlight_br0">(</text:span><text:span text:style-name="highlight_br0">[</text:span><text:span text:style-name="highlight_nu0">4</text:span><text:span text:style-name="highlight_sy0">,</text:span> <text:span text:style-name="highlight_nu0">5</text:span><text:span text:style-name="highlight_br0">]</text:span><text:span text:style-name="highlight_sy0">,</text:span> AMBER<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p>
          </table:table-cell>
        </table:table-row>
      </table:table>
      <text:p text:style-name="Text_20_body">So if you set this up correctly, you should have something resembling the video below:
<text:line-break/>
<text:line-break/>
<text:a xlink:type="simple" xlink:href="https://wiki.alanwalker.uk/lib/exe/fetch.php?media=neopixel-traffic-light.mp4" text:style-name="Internet_20_link" text:visited-style-name="Visited_20_Internet_20_Link">neopixel-traffic-light.mp4</text:a>
<text:line-break/>
I cannot wait to build this in to an actual traffic light ;)
<text:line-break/>
<text:line-break/>
Here is the NeoPixel Traffic Light project built in the Wokwi simulator.
<text:line-break/>
<text:line-break/>
<text:a xlink:type="simple" xlink:href="https://wiki.alanwalker.uk/lib/exe/fetch.php?media=wokwi-neopixel-traffic-lights.mp4" text:style-name="Internet_20_link" text:visited-style-name="Visited_20_Internet_20_Link">wokwi-neopixel-traffic-lights.mp4</text:a>
<text:line-break/>
The NeoPixel in Wokwi isn't perfect, but it illustrates that the project will function as expected.
<text:line-break/>
<text:line-break/></text:p>
      <text:p text:style-name="Horizontal_20_Line"/>
      <text:h text:style-name="Heading_20_3" text:outline-level="3"><text:bookmark-start text:name="__RefHeading___neopixel_led_chase_sequence_7"/><text:bookmark-start text:name="neopixel_led_chase_sequence"/>NeoPixel LED Chase Sequence<text:bookmark-end text:name="__RefHeading___neopixel_led_chase_sequence_7"/><text:bookmark-end text:name="neopixel_led_chase_sequence"/></text:h>
      <text:p text:style-name="Text_20_body">This next code scrolls down the line of NeoPixels. The most important line of code in this example is this:</text:p>
      <text:list text:style-name="List_20_1" text:continue-numbering="false">
        <text:list-item>
          <text:p text:style-name="LastListParagraph_List_20_1_Content_First"> for i in range(NUM_LEDS):</text:p>
        </text:list-item>
      </text:list>
      <text:p text:style-name="Text_20_body">What this does is creates a range of numbers from the value of the NUM_LEDS (12 in our example) and this looks like this:</text:p>
      <text:list text:style-name="List_20_1" text:continue-numbering="false">
        <text:list-item>
          <text:p text:style-name="LastListParagraph_List_20_1_Content_First"> 0, 1, 2, 3, 4, 5, 6, 7, 8, 9, 10, 11</text:p>
        </text:list-item>
      </text:list>
      <text:p text:style-name="Text_20_body">So this for loop starts at '0' and does the following:</text:p>
      <table:table table:style-name="Table">
        <table:table-column table:style-name="odt_auto_style_table_column_8_1"/>
        <table:table-row>
          <table:table-cell office:value-type="string" table:style-name="tablecell">
            <text:p text:style-name="Preformatted_20_Text"><text:span text:style-name="highlight_kw1">for</text:span> i <text:span text:style-name="highlight_kw1">in</text:span> <text:span text:style-name="highlight_kw2">range</text:span><text:span text:style-name="highlight_br0">(</text:span>NUM_LEDS<text:span text:style-name="highlight_br0">)</text:span>:<text:s text:c="4"/><text:span text:style-name="highlight_co1"># get the num range (0, 1, 2, 3, 4, 5, 6, 7, 8, 9, 10, 11)</text:span><text:line-break/><text:s text:c="8"/>clear<text:span text:style-name="highlight_br0">(</text:span><text:span text:style-name="highlight_br0">)</text:span><text:s text:c="14"/><text:span text:style-name="highlight_co1"># call the clear function to turn off all leds</text:span><text:line-break/><text:s text:c="8"/>np<text:span text:style-name="highlight_br0">[</text:span>i<text:span text:style-name="highlight_br0">]</text:span> <text:span text:style-name="highlight_sy0">=</text:span> color<text:s text:c="8"/><text:span text:style-name="highlight_co1"># set the color of first LED</text:span><text:line-break/><text:s text:c="8"/>np.<text:span text:style-name="highlight_me1">write</text:span><text:span text:style-name="highlight_br0">(</text:span><text:span text:style-name="highlight_br0">)</text:span><text:s text:c="11"/><text:span text:style-name="highlight_co1"># write the LED status</text:span><text:line-break/><text:s text:c="8"/><text:span text:style-name="highlight_kw3">time</text:span>.<text:span text:style-name="highlight_me1">sleep</text:span><text:span text:style-name="highlight_br0">(</text:span>delay<text:span text:style-name="highlight_br0">)</text:span><text:s text:c="4"/><text:span text:style-name="highlight_co1"># wait for delay time.</text:span><text:line-break/> <text:line-break/><text:s text:c="8"/><text:span text:style-name="highlight_co1"># now the loop will do the same but for LED2, 3, 4 etc.</text:span><text:line-break/><text:s text:c="8"/><text:span text:style-name="highlight_co1"># we clear the LEDs each time so that only 1 LED is ever illuminated.</text:span></text:p>
          </table:table-cell>
        </table:table-row>
      </table:table>
      <text:p text:style-name="Text_20_body">We call this chase function 3 times:</text:p>
      <table:table table:style-name="Table">
        <table:table-column table:style-name="odt_auto_style_table_column_9_1"/>
        <table:table-row>
          <table:table-cell office:value-type="string" table:style-name="tablecell">
            <text:p text:style-name="Preformatted_20_Text"><text:s text:c="4"/><text:span text:style-name="highlight_co1"># Chase effect</text:span><text:line-break/><text:s text:c="4"/>chase<text:span text:style-name="highlight_br0">(</text:span><text:span text:style-name="highlight_br0">(</text:span><text:span text:style-name="highlight_nu0">255</text:span><text:span text:style-name="highlight_sy0">,</text:span> <text:span text:style-name="highlight_nu0">0</text:span><text:span text:style-name="highlight_sy0">,</text:span> <text:span text:style-name="highlight_nu0">0</text:span><text:span text:style-name="highlight_br0">)</text:span><text:span text:style-name="highlight_sy0">,</text:span> <text:span text:style-name="highlight_nu0">0.08</text:span><text:span text:style-name="highlight_br0">)</text:span><text:line-break/><text:s text:c="4"/>chase<text:span text:style-name="highlight_br0">(</text:span><text:span text:style-name="highlight_br0">(</text:span><text:span text:style-name="highlight_nu0">0</text:span><text:span text:style-name="highlight_sy0">,</text:span> <text:span text:style-name="highlight_nu0">255</text:span><text:span text:style-name="highlight_sy0">,</text:span> <text:span text:style-name="highlight_nu0">0</text:span><text:span text:style-name="highlight_br0">)</text:span><text:span text:style-name="highlight_sy0">,</text:span> <text:span text:style-name="highlight_nu0">0.08</text:span><text:span text:style-name="highlight_br0">)</text:span><text:line-break/><text:s text:c="4"/>chase<text:span text:style-name="highlight_br0">(</text:span><text:span text:style-name="highlight_br0">(</text:span><text:span text:style-name="highlight_nu0">0</text:span><text:span text:style-name="highlight_sy0">,</text:span> <text:span text:style-name="highlight_nu0">0</text:span><text:span text:style-name="highlight_sy0">,</text:span> <text:span text:style-name="highlight_nu0">255</text:span><text:span text:style-name="highlight_br0">)</text:span><text:span text:style-name="highlight_sy0">,</text:span> <text:span text:style-name="highlight_nu0">0.08</text:span><text:span text:style-name="highlight_br0">)</text:span></text:p>
          </table:table-cell>
        </table:table-row>
      </table:table>
      <text:p text:style-name="Text_20_body">First we set LEDs to Red, then second time it's Green then lastly we set Blue.</text:p>
      <text:p text:style-name="Text_20_body">Here is the full code:</text:p>
      <table:table table:style-name="Table">
        <table:table-column table:style-name="odt_auto_style_table_column_10_1"/>
        <table:table-row>
          <table:table-cell office:value-type="string" table:style-name="tablecell">
            <text:p text:style-name="Preformatted_20_Text"># WS2812 / NeoPixel Example<text:line-break/># Raspberry Pi Pico + MicroPython<text:line-break/>#<text:line-break/># Controls a strip of 12 LEDs connected to GP0.<text:line-break/> <text:line-break/>from machine import Pin<text:line-break/>import neopixel<text:line-break/>import time<text:line-break/> <text:line-break/># -------------------------------<text:line-break/># Configuration<text:line-break/># -------------------------------<text:line-break/> <text:line-break/>LED_PIN = 8<text:s text:c="10"/># GPIO connected to DIN<text:line-break/>NUM_LEDS = 12<text:s text:c="8"/># Number of LEDs, 0-11 is used, not 1-12<text:line-break/> <text:line-break/># Create the NeoPixel object<text:line-break/>np = neopixel.NeoPixel(Pin(LED_PIN), NUM_LEDS)<text:line-break/> <text:line-break/># -------------------------------<text:line-break/># Helper Functions<text:line-break/># -------------------------------<text:line-break/> <text:line-break/>def clear():<text:line-break/><text:s text:c="4"/>"""Turn all LEDs off."""<text:line-break/><text:s text:c="4"/>for i in range(NUM_LEDS):<text:line-break/><text:s text:c="8"/>np[i] = (0, 0, 0)<text:line-break/><text:s text:c="4"/>np.write()<text:line-break/> <text:line-break/>def chase(color, delay=1):<text:line-break/><text:s text:c="4"/>"""Move one LED along the strip."""<text:line-break/><text:s text:c="4"/>clear()<text:line-break/> <text:line-break/><text:s text:c="4"/>for i in range(NUM_LEDS):<text:line-break/><text:s text:c="8"/>clear()<text:line-break/><text:s text:c="8"/>np[i] = color<text:line-break/><text:s text:c="8"/>np.write()<text:line-break/><text:s text:c="8"/>time.sleep(delay)<text:line-break/> <text:line-break/># -------------------------------<text:line-break/># Main Program<text:line-break/># -------------------------------<text:line-break/> <text:line-break/>while True:<text:line-break/> <text:line-break/><text:s text:c="4"/># Chase effect<text:line-break/><text:s text:c="4"/>chase((255, 0, 0), 0.08)<text:line-break/><text:s text:c="4"/>chase((0, 255, 0), 0.08)<text:line-break/><text:s text:c="4"/>chase((0, 0, 255), 0.08)</text:p>
          </table:table-cell>
        </table:table-row>
      </table:table>
      <text:p text:style-name="Text_20_body">Here is a short video showing the sequence.
<text:line-break/>
<text:line-break/></text:p>
      <text:p text:style-name="Text_20_body"><text:line-break/>
It's a nice effect to see the LEDs chasing like this.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36:45</meta:creation-date>
    <dc:creator>Generated</dc:creator>
    <dc:date>2026-08-21T00::36:45</dc:date>
    <dc:language>en-US</dc:language>
    <meta:editing-cycles>1</meta:editing-cycles>
    <meta:editing-duration>PT0S</meta:editing-duration>
    <dc:title>12_neopixel_led_strip</dc:title>
  </office:meta>
</office:document-meta>
</file>